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Courier New" svg:font-family="Courier New" style:font-family-generic="modern" style:font-pitch="fixed" svg:panose-1="2 7 3 9 2 2 5 2 4 4"/>
    <style:font-face style:name="NSimSun" svg:font-family="NSimSun" style:font-family-generic="modern" style:font-pitch="fixed" svg:panose-1="2 1 6 9 3 1 1 1 1 1"/>
    <style:font-face style:name="Garamond,Bold" svg:font-family="Garamond,Bold" style:font-family-generic="system"/>
    <style:font-face style:name="Titillium-Semibold" svg:font-family="Titillium-Semibold" style:font-family-generic="system"/>
    <style:font-face style:name="Titillium-Regular" svg:font-family="Titillium-Regular" style:font-family-generic="system"/>
    <style:font-face style:name="Gotham-Light" svg:font-family="Gotham-Light" style:font-family-generic="system"/>
    <style:font-face style:name="TimesNewRoman" svg:font-family="TimesNewRoman" style:font-family-generic="roman"/>
    <style:font-face style:name="TimesNewRoman,Bold" svg:font-family="TimesNewRoman,Bold" style:font-family-generic="system"/>
    <style:font-face style:name="TimesNewRomanPSMT" svg:font-family="TimesNewRomanPSMT" style:font-family-generic="roman"/>
    <style:font-face style:name="Roboto Mono" svg:font-family="Roboto Mono"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center" fo:line-height="150%" fo:margin-right="0.0159in" fo:background-color="#FFFFFF"/>
      <style:text-properties style:font-name-asian="Times New Roman" style:font-name-complex="Arial" fo:font-weight="bold" style:font-weight-asian="bold" fo:font-size="14pt" style:font-size-asian="14pt" style:font-size-complex="14pt" style:language-asian="it" style:country-asian="IT"/>
    </style:style>
    <style:style style:name="P3" style:parent-style-name="Standard" style:family="paragraph">
      <style:paragraph-properties fo:text-align="center" fo:line-height="150%" fo:margin-right="0.0159in" fo:background-color="#FFFFFF"/>
      <style:text-properties style:font-name-asian="Times New Roman" style:font-name-complex="Arial" fo:font-weight="bold" style:font-weight-asian="bold" fo:font-size="14pt" style:font-size-asian="14pt" style:font-size-complex="14pt" style:language-asian="it" style:country-asian="IT"/>
    </style:style>
    <style:style style:name="P4" style:parent-style-name="Standard" style:family="paragraph">
      <style:paragraph-properties fo:text-align="center" fo:line-height="150%" fo:margin-right="0.0159in" fo:background-color="#FFFFFF"/>
      <style:text-properties style:font-name-asian="Times New Roman" style:font-name-complex="Arial" fo:font-weight="bold" style:font-weight-asian="bold" fo:font-size="14pt" style:font-size-asian="14pt" style:font-size-complex="14pt" style:language-asian="it" style:country-asian="IT"/>
    </style:style>
    <style:style style:name="P5" style:parent-style-name="Standard" style:family="paragraph">
      <style:paragraph-properties fo:text-align="center" fo:line-height="150%" fo:margin-right="0.0159in" fo:background-color="#FFFFFF"/>
      <style:text-properties style:font-name-asian="Times New Roman" style:font-name-complex="Arial" fo:font-weight="bold" style:font-weight-asian="bold" fo:font-size="14pt" style:font-size-asian="14pt" style:font-size-complex="14pt" style:language-asian="it" style:country-asian="IT"/>
    </style:style>
    <style:style style:name="P6" style:parent-style-name="Standard" style:family="paragraph">
      <style:paragraph-properties fo:text-align="center" fo:line-height="150%" fo:margin-right="0.0159in" fo:background-color="#FFFFFF"/>
    </style:style>
    <style:style style:name="T7" style:parent-style-name="Car.predefinitoparagrafo" style:family="text">
      <style:text-properties style:font-name-asian="Times New Roman" style:font-name-complex="Arial" fo:font-weight="bold" style:font-weight-asian="bold" fo:font-size="14pt" style:font-size-asian="14pt" style:font-size-complex="14pt" style:language-asian="it" style:country-asian="IT"/>
    </style:style>
    <style:style style:name="T8" style:parent-style-name="Enfasicorsivo" style:family="text">
      <style:text-properties style:font-name-asian="Times New Roman" style:font-name-complex="Arial" fo:font-weight="bold" style:font-weight-asian="bold" style:font-weight-complex="bold" fo:font-style="normal" style:font-style-asian="normal" fo:color="#222222" fo:font-size="14pt" style:font-size-asian="14pt" style:font-size-complex="14pt" style:language-asian="it" style:country-asian="IT"/>
    </style:style>
    <style:style style:name="P9" style:parent-style-name="Standard" style:family="paragraph">
      <style:paragraph-properties fo:text-align="center" fo:line-height="150%" fo:margin-right="0.0159in" fo:background-color="#FFFFFF"/>
    </style:style>
    <style:style style:name="T10" style:parent-style-name="Enfasicorsivo" style:family="text">
      <style:text-properties style:font-name-asian="Times New Roman" style:font-name-complex="Arial" fo:font-weight="bold" style:font-weight-asian="bold" style:font-weight-complex="bold" fo:font-style="normal" style:font-style-asian="normal" fo:color="#222222" fo:font-size="14pt" style:font-size-asian="14pt" style:font-size-complex="14pt" style:language-asian="it" style:country-asian="IT"/>
    </style:style>
    <style:style style:name="P11" style:parent-style-name="Standard" style:family="paragraph">
      <style:paragraph-properties style:text-autospace="none" fo:text-align="center" fo:margin-bottom="0.25in" fo:line-height="150%" fo:margin-right="0.0159in" fo:background-color="#FFFFFF"/>
      <style:text-properties style:font-name-asian="Garamond,Bold" style:font-name-complex="Garamond,Bold" fo:font-weight="bold" style:font-weight-asian="bold" style:font-weight-complex="bold" fo:color="#000000"/>
    </style:style>
    <style:style style:name="P12" style:parent-style-name="Standard" style:family="paragraph">
      <style:paragraph-properties style:text-autospace="none" fo:text-align="justify" fo:margin-bottom="0.0784in" fo:line-height="0.2756in"/>
      <style:text-properties style:font-name-asian="Garamond,Bold" style:font-name-complex="Garamond,Bold" fo:font-weight="bold" style:font-weight-asian="bold" style:font-weight-complex="bold" fo:color="#000000"/>
    </style:style>
    <style:style style:name="P13" style:parent-style-name="Standard" style:family="paragraph">
      <style:paragraph-properties style:text-autospace="none" fo:text-align="justify" fo:margin-bottom="0.0784in" fo:line-height="0.2756in"/>
    </style:style>
    <style:style style:name="T14" style:parent-style-name="Car.predefinitoparagrafo" style:family="text">
      <style:text-properties style:font-name-asian="Titillium-Semibold" style:font-name-complex="Titillium-Semibold" fo:color="#000000"/>
    </style:style>
    <style:style style:name="T15" style:parent-style-name="Car.predefinitoparagrafo" style:family="text">
      <style:text-properties style:font-name-asian="Titillium-Regular" style:font-name-complex="Titillium-Regular" fo:color="#000000"/>
    </style:style>
    <style:style style:name="P16" style:parent-style-name="Standard" style:family="paragraph">
      <style:paragraph-properties style:text-autospace="none" fo:text-align="justify" fo:margin-bottom="0.0784in" fo:line-height="0.2756in"/>
    </style:style>
    <style:style style:name="T17" style:parent-style-name="Car.predefinitoparagrafo" style:family="text">
      <style:text-properties style:font-name-asian="Titillium-Semibold" style:font-name-complex="Titillium-Semibold" fo:color="#000000"/>
    </style:style>
    <style:style style:name="T18" style:parent-style-name="Car.predefinitoparagrafo" style:family="text">
      <style:text-properties style:font-name-asian="Titillium-Regular" style:font-name-complex="Titillium-Regular" fo:color="#000000"/>
    </style:style>
    <style:style style:name="P19" style:parent-style-name="Standard" style:family="paragraph">
      <style:paragraph-properties style:text-autospace="none" fo:text-align="justify" fo:margin-bottom="0.0784in" fo:line-height="0.2756in"/>
    </style:style>
    <style:style style:name="T20" style:parent-style-name="Car.predefinitoparagrafo" style:family="text">
      <style:text-properties style:font-name-asian="Titillium-Semibold" style:font-name-complex="Titillium-Semibold" fo:color="#000000"/>
    </style:style>
    <style:style style:name="T21" style:parent-style-name="Car.predefinitoparagrafo" style:family="text">
      <style:text-properties style:font-name-asian="Titillium-Regular" style:font-name-complex="Titillium-Regular" fo:color="#000000"/>
    </style:style>
    <style:style style:name="P22" style:parent-style-name="Standard" style:family="paragraph">
      <style:paragraph-properties style:text-autospace="none" fo:text-align="justify" fo:margin-bottom="0.0784in" fo:line-height="0.2756in"/>
    </style:style>
    <style:style style:name="T23" style:parent-style-name="Car.predefinitoparagrafo" style:family="text">
      <style:text-properties style:font-name-asian="Titillium-Semibold" style:font-name-complex="Titillium-Semibold" fo:color="#000000"/>
    </style:style>
    <style:style style:name="T24" style:parent-style-name="Car.predefinitoparagrafo" style:family="text">
      <style:text-properties style:font-name-asian="Titillium-Regular" style:font-name-complex="Titillium-Regular" fo:color="#000000"/>
    </style:style>
    <style:style style:name="P25" style:parent-style-name="Standard" style:family="paragraph">
      <style:paragraph-properties style:text-autospace="none" fo:text-align="justify" fo:margin-bottom="0.0784in" fo:line-height="0.2756in"/>
    </style:style>
    <style:style style:name="T26" style:parent-style-name="Car.predefinitoparagrafo" style:family="text">
      <style:text-properties style:font-name-asian="Titillium-Semibold" style:font-name-complex="Titillium-Semibold" fo:color="#000000"/>
    </style:style>
    <style:style style:name="T27" style:parent-style-name="Car.predefinitoparagrafo" style:family="text">
      <style:text-properties style:font-name-asian="Titillium-Regular" style:font-name-complex="Titillium-Regular" fo:color="#000000"/>
    </style:style>
    <style:style style:name="P28" style:parent-style-name="Standard" style:family="paragraph">
      <style:paragraph-properties style:text-autospace="none" fo:text-align="justify" fo:margin-bottom="0.0784in" fo:line-height="0.2756in"/>
      <style:text-properties style:font-name-asian="Titillium-Semibold" style:font-name-complex="Titillium-Semibold" fo:color="#000000"/>
    </style:style>
    <style:style style:name="P29" style:parent-style-name="Standard" style:family="paragraph">
      <style:paragraph-properties style:text-autospace="none" fo:text-align="justify" fo:margin-bottom="0.0784in" fo:line-height="0.2756in"/>
    </style:style>
    <style:style style:name="T30" style:parent-style-name="Car.predefinitoparagrafo" style:family="text">
      <style:text-properties style:font-name-asian="Titillium-Semibold" style:font-name-complex="Titillium-Semibold" fo:color="#000000"/>
    </style:style>
    <style:style style:name="T31" style:parent-style-name="Car.predefinitoparagrafo" style:family="text">
      <style:text-properties style:font-name-asian="Titillium-Regular" style:font-name-complex="Titillium-Regular" fo:color="#000000"/>
    </style:style>
    <style:style style:name="P32" style:parent-style-name="Standard" style:family="paragraph">
      <style:paragraph-properties style:text-autospace="none" fo:text-align="justify" fo:margin-bottom="0.0784in" fo:line-height="0.2756in"/>
    </style:style>
    <style:style style:name="T33" style:parent-style-name="Car.predefinitoparagrafo" style:family="text">
      <style:text-properties style:font-name-asian="Titillium-Semibold" style:font-name-complex="Titillium-Semibold" fo:color="#000000"/>
    </style:style>
    <style:style style:name="T34" style:parent-style-name="Car.predefinitoparagrafo" style:family="text">
      <style:text-properties style:font-name-asian="Titillium-Regular" style:font-name-complex="Titillium-Regular" fo:color="#000000"/>
    </style:style>
    <style:style style:name="P35" style:parent-style-name="Standard" style:family="paragraph">
      <style:paragraph-properties style:text-autospace="none" fo:text-align="justify" fo:margin-bottom="0.0784in" fo:line-height="0.2756in"/>
      <style:text-properties style:font-name-asian="Titillium-Semibold" style:font-name-complex="Titillium-Semibold" fo:color="#000000"/>
    </style:style>
    <style:style style:name="P36" style:parent-style-name="Standard" style:family="paragraph">
      <style:paragraph-properties style:text-autospace="none" fo:text-align="justify" fo:margin-bottom="0.0784in" fo:line-height="0.2756in"/>
      <style:text-properties style:font-name-asian="Titillium-Semibold" style:font-name-complex="Titillium-Semibold" fo:color="#000000"/>
    </style:style>
    <style:style style:name="P37" style:parent-style-name="Standard" style:family="paragraph">
      <style:paragraph-properties style:text-autospace="none" fo:text-align="justify" fo:margin-bottom="0.0784in" fo:line-height="0.2756in"/>
    </style:style>
    <style:style style:name="T38" style:parent-style-name="Car.predefinitoparagrafo" style:family="text">
      <style:text-properties style:font-name-asian="Titillium-Semibold" style:font-name-complex="Titillium-Semibold" fo:color="#000000" style:language-asian="it" style:country-asian="IT"/>
    </style:style>
    <style:style style:name="P39"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40"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41"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42"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43"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44"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45"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46"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47"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48" style:parent-style-name="Standard" style:family="paragraph">
      <style:paragraph-properties style:text-autospace="none" fo:text-align="justify" fo:margin-bottom="0.0784in" fo:line-height="0.2756in"/>
      <style:text-properties style:font-name-asian="Gotham-Light" style:font-name-complex="Gotham-Light" fo:color="#31859C"/>
    </style:style>
    <style:style style:name="P49" style:parent-style-name="Standard" style:family="paragraph">
      <style:paragraph-properties style:text-autospace="none" fo:text-align="justify" fo:margin-bottom="0.0784in" fo:line-height="0.2756in"/>
    </style:style>
    <style:style style:name="T50" style:parent-style-name="Car.predefinitoparagrafo" style:family="text">
      <style:text-properties style:font-name-asian="TimesNewRoman" style:font-name-complex="TimesNewRoman" fo:color="#000000"/>
    </style:style>
    <style:style style:name="T51" style:parent-style-name="Car.predefinitoparagrafo" style:family="text">
      <style:text-properties style:font-name-asian="TimesNewRoman" style:font-name-complex="TimesNewRoman"/>
    </style:style>
    <style:style style:name="T52" style:parent-style-name="Car.predefinitoparagrafo" style:family="text">
      <style:text-properties style:font-name-asian="TimesNewRoman" style:font-name-complex="TimesNewRoman"/>
    </style:style>
    <style:style style:name="P53" style:parent-style-name="Standard" style:family="paragraph">
      <style:paragraph-properties style:text-autospace="none" fo:text-align="justify" fo:margin-bottom="0.0784in" fo:line-height="0.2756in"/>
      <style:text-properties style:font-name-asian="Gotham-Light" style:font-name-complex="Gotham-Light" fo:color="#31859C"/>
    </style:style>
    <style:style style:name="P54" style:parent-style-name="Standard" style:family="paragraph">
      <style:paragraph-properties style:text-autospace="none" fo:text-align="justify" fo:margin-bottom="0.0784in" fo:line-height="0.2756in"/>
    </style:style>
    <style:style style:name="T55" style:parent-style-name="Car.predefinitoparagrafo" style:family="text">
      <style:text-properties style:font-name="TimesNewRoman" style:font-name-asian="TimesNewRoman" style:font-name-complex="TimesNewRoman" fo:color="#000000" fo:font-size="11pt" style:font-size-asian="11pt" style:font-size-complex="11pt"/>
    </style:style>
    <style:style style:name="T56" style:parent-style-name="Car.predefinitoparagrafo" style:family="text">
      <style:text-properties style:font-name="TimesNewRoman" style:font-name-asian="TimesNewRoman" style:font-name-complex="TimesNewRoman" fo:color="#000000"/>
    </style:style>
    <style:style style:name="T57" style:parent-style-name="Car.predefinitoparagrafo" style:family="text">
      <style:text-properties style:font-name="TimesNewRoman" style:font-name-asian="TimesNewRoman" style:font-name-complex="TimesNewRoman" fo:color="#000000"/>
    </style:style>
    <style:style style:name="T58" style:parent-style-name="Car.predefinitoparagrafo" style:family="text">
      <style:text-properties style:font-name="TimesNewRoman" style:font-name-asian="TimesNewRoman" style:font-name-complex="TimesNewRoman"/>
    </style:style>
    <style:style style:name="T59" style:parent-style-name="Car.predefinitoparagrafo" style:family="text">
      <style:text-properties style:font-name-asian="TimesNewRoman" style:font-name-complex="TimesNewRoman"/>
    </style:style>
    <style:style style:name="T60" style:parent-style-name="Car.predefinitoparagrafo" style:family="text">
      <style:text-properties style:font-name="TimesNewRoman" style:font-name-asian="TimesNewRoman" style:font-name-complex="TimesNewRoman"/>
    </style:style>
    <style:style style:name="P61" style:parent-style-name="Standard" style:family="paragraph">
      <style:paragraph-properties style:text-autospace="none" fo:text-align="justify" fo:margin-bottom="0.0784in" fo:line-height="0.2756in"/>
      <style:text-properties style:font-name="TimesNewRoman" style:font-name-asian="TimesNewRoman" style:font-name-complex="TimesNewRoman"/>
    </style:style>
    <style:style style:name="P62" style:parent-style-name="Standard" style:family="paragraph">
      <style:paragraph-properties style:text-autospace="none" fo:text-align="justify" fo:margin-bottom="0.0784in" fo:line-height="0.2756in"/>
      <style:text-properties style:font-name-asian="Gotham-Light" style:font-name-complex="Gotham-Light" fo:color="#31859C"/>
    </style:style>
    <style:style style:name="P63"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64"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65"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66"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67"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68"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69"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70"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71"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72"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73"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74"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75"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76"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77"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78"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79"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80"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81"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82"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83" style:parent-style-name="Standard" style:family="paragraph">
      <style:paragraph-properties style:text-autospace="none" fo:text-align="justify" fo:margin-bottom="0.0784in" fo:line-height="0.2756in"/>
      <style:text-properties style:font-name-asian="Gotham-Light" style:font-name-complex="Gotham-Light" fo:color="#31859C"/>
    </style:style>
    <style:style style:name="P84"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85"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86"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87"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88"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89"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90"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91"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92" style:parent-style-name="Standard" style:family="paragraph">
      <style:paragraph-properties style:text-autospace="none" fo:text-align="justify" fo:margin-bottom="0.0784in" fo:line-height="0.2756in"/>
    </style:style>
    <style:style style:name="T93" style:parent-style-name="Car.predefinitoparagrafo" style:family="text">
      <style:text-properties style:font-name-asian="Titillium-Regular" style:font-name-complex="Titillium-Regular" fo:color="#000000"/>
    </style:style>
    <style:style style:name="T94" style:parent-style-name="Car.predefinitoparagrafo" style:family="text">
      <style:text-properties style:font-name-asian="Titillium-Regular" style:font-name-complex="Titillium-Regular" fo:color="#000000"/>
    </style:style>
    <style:style style:name="T95" style:parent-style-name="Car.predefinitoparagrafo" style:family="text">
      <style:text-properties style:font-name="TimesNewRoman" style:font-name-asian="TimesNewRoman" style:font-name-complex="TimesNewRoman" fo:color="#000000"/>
    </style:style>
    <style:style style:name="T96" style:parent-style-name="Car.predefinitoparagrafo" style:family="text">
      <style:text-properties style:font-name="TimesNewRoman" style:font-name-asian="TimesNewRoman" style:font-name-complex="TimesNewRoman" fo:color="#000000"/>
    </style:style>
    <style:style style:name="P97" style:parent-style-name="Standard" style:family="paragraph">
      <style:paragraph-properties style:text-autospace="none" fo:text-align="justify" fo:margin-bottom="0.0784in" fo:line-height="0.2756in"/>
      <style:text-properties style:font-name-asian="Gotham-Light" style:font-name-complex="Gotham-Light" fo:color="#31859C"/>
    </style:style>
    <style:style style:name="P98"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99"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00"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01"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02"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03"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04" style:parent-style-name="Standard" style:family="paragraph">
      <style:paragraph-properties style:text-autospace="none" fo:text-align="justify" fo:margin-bottom="0.0784in" fo:line-height="0.2756in"/>
    </style:style>
    <style:style style:name="T105" style:parent-style-name="Car.predefinitoparagrafo" style:family="text">
      <style:text-properties style:font-name-asian="Titillium-Regular" style:font-name-complex="Titillium-Regular" fo:color="#000000"/>
    </style:style>
    <style:style style:name="T106" style:parent-style-name="Car.predefinitoparagrafo" style:family="text">
      <style:text-properties style:font-name="TimesNewRoman" style:font-name-asian="TimesNewRoman" style:font-name-complex="TimesNewRoman"/>
    </style:style>
    <style:style style:name="T107" style:parent-style-name="Car.predefinitoparagrafo" style:family="text">
      <style:text-properties style:font-name="TimesNewRoman" style:font-name-asian="TimesNewRoman" style:font-name-complex="TimesNewRoman"/>
    </style:style>
    <style:style style:name="P108"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09"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10"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11"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12"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13"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14"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15"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16"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17"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18"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19"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20"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21" style:parent-style-name="Standard" style:family="paragraph">
      <style:paragraph-properties style:text-autospace="none" fo:text-align="justify" fo:margin-bottom="0.0784in" fo:line-height="0.2756in"/>
    </style:style>
    <style:style style:name="T122" style:parent-style-name="Car.predefinitoparagrafo" style:family="text">
      <style:text-properties style:font-name-asian="Titillium-Regular" style:font-name-complex="Titillium-Regular" fo:color="#800000"/>
    </style:style>
    <style:style style:name="T123" style:parent-style-name="Car.predefinitoparagrafo" style:family="text">
      <style:text-properties style:font-name-asian="Titillium-Regular" style:font-name-complex="Titillium-Regular" fo:color="#000000"/>
    </style:style>
    <style:style style:name="T124" style:parent-style-name="Car.predefinitoparagrafo" style:family="text">
      <style:text-properties style:font-name-asian="Titillium-Regular" style:font-name-complex="Titillium-Regular" fo:color="#000000"/>
    </style:style>
    <style:style style:name="P125"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26" style:parent-style-name="Standard" style:family="paragraph">
      <style:paragraph-properties style:text-autospace="none" fo:text-align="justify" fo:margin-bottom="0.0784in" fo:line-height="0.2756in"/>
    </style:style>
    <style:style style:name="T127" style:parent-style-name="Car.predefinitoparagrafo" style:family="text">
      <style:text-properties style:font-name-asian="Titillium-Regular" style:font-name-complex="Titillium-Regular" fo:color="#800000"/>
    </style:style>
    <style:style style:name="T128" style:parent-style-name="Car.predefinitoparagrafo" style:family="text">
      <style:text-properties style:font-name-asian="Titillium-Regular" style:font-name-complex="Titillium-Regular" fo:color="#000000"/>
    </style:style>
    <style:style style:name="T129" style:parent-style-name="Car.predefinitoparagrafo" style:family="text">
      <style:text-properties style:font-name-asian="Titillium-Regular" style:font-name-complex="Titillium-Regular" fo:color="#000000"/>
    </style:style>
    <style:style style:name="P130" style:parent-style-name="Standard" style:family="paragraph">
      <style:paragraph-properties style:text-autospace="none" fo:text-align="justify" fo:margin-bottom="0.0784in" fo:line-height="0.2756in"/>
    </style:style>
    <style:style style:name="T131" style:parent-style-name="Car.predefinitoparagrafo" style:family="text">
      <style:text-properties style:font-name-asian="Gotham-Light" style:font-name-complex="Gotham-Light" fo:color="#31859C"/>
    </style:style>
    <style:style style:name="T132" style:parent-style-name="Car.predefinitoparagrafo" style:family="text">
      <style:text-properties style:font-name-asian="TimesNewRoman,Bold" style:font-name-complex="TimesNewRoman,Bold" fo:color="#31859C"/>
    </style:style>
    <style:style style:name="T133" style:parent-style-name="Car.predefinitoparagrafo" style:family="text">
      <style:text-properties style:font-name-asian="TimesNewRoman,Bold" style:font-name-complex="TimesNewRoman,Bold" fo:color="#31859C"/>
    </style:style>
    <style:style style:name="P134" style:parent-style-name="Standard" style:family="paragraph">
      <style:paragraph-properties style:text-autospace="none" fo:text-align="justify" fo:margin-bottom="0.0784in" fo:line-height="0.2756in"/>
      <style:text-properties style:font-name="TimesNewRoman" style:font-name-asian="TimesNewRoman" style:font-name-complex="TimesNewRoman"/>
    </style:style>
    <style:style style:name="P135" style:parent-style-name="Standard" style:family="paragraph">
      <style:paragraph-properties style:text-autospace="none" fo:text-align="justify" fo:margin-bottom="0.0784in" fo:line-height="0.2756in"/>
      <style:text-properties style:font-name="TimesNewRoman" style:font-name-asian="TimesNewRoman" style:font-name-complex="TimesNewRoman"/>
    </style:style>
    <style:style style:name="P136" style:parent-style-name="Standard" style:family="paragraph">
      <style:paragraph-properties style:text-autospace="none" fo:text-align="justify" fo:margin-bottom="0.0784in" fo:line-height="0.2756in"/>
      <style:text-properties style:font-name="TimesNewRoman" style:font-name-asian="TimesNewRoman" style:font-name-complex="TimesNewRoman"/>
    </style:style>
    <style:style style:name="P137" style:parent-style-name="Standard" style:family="paragraph">
      <style:paragraph-properties style:text-autospace="none" fo:text-align="justify" fo:margin-bottom="0.0784in" fo:line-height="0.2756in"/>
      <style:text-properties style:font-name="TimesNewRoman" style:font-name-asian="TimesNewRoman" style:font-name-complex="TimesNewRoman"/>
    </style:style>
    <style:style style:name="P138" style:parent-style-name="Standard" style:family="paragraph">
      <style:paragraph-properties style:text-autospace="none" fo:margin-bottom="0.0784in" fo:line-height="0.2756in"/>
      <style:text-properties style:font-name="TimesNewRoman" style:font-name-asian="TimesNewRoman" style:font-name-complex="TimesNewRoman"/>
    </style:style>
    <style:style style:name="P139" style:parent-style-name="Standard" style:family="paragraph">
      <style:paragraph-properties style:text-autospace="none" fo:text-align="justify" fo:margin-bottom="0.0784in" fo:line-height="0.2756in"/>
      <style:text-properties style:font-name-asian="Gotham-Light" style:font-name-complex="Gotham-Light" fo:color="#31859C"/>
    </style:style>
    <style:style style:name="P140"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41"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42"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43"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44"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45"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46"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47"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48"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49"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50"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51" style:parent-style-name="Standard" style:family="paragraph">
      <style:paragraph-properties style:text-autospace="none" fo:text-align="justify" fo:margin-bottom="0.0784in" fo:line-height="0.2756in"/>
      <style:text-properties style:font-name-asian="Gotham-Light" style:font-name-complex="Gotham-Light" fo:color="#31859C"/>
    </style:style>
    <style:style style:name="P152"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53"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54"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55" style:parent-style-name="Standard" style:family="paragraph">
      <style:paragraph-properties style:text-autospace="none" fo:text-align="justify" fo:margin-bottom="0.0784in" fo:line-height="0.2756in"/>
      <style:text-properties style:font-name-asian="Gotham-Light" style:font-name-complex="Gotham-Light" fo:color="#31859C"/>
    </style:style>
    <style:style style:name="P156"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57"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58"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59"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60"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61"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62" style:parent-style-name="Standard" style:family="paragraph">
      <style:paragraph-properties style:text-autospace="none" fo:text-align="justify" fo:margin-bottom="0.0784in" fo:line-height="0.2756in"/>
    </style:style>
    <style:style style:name="T163" style:parent-style-name="Car.predefinitoparagrafo" style:family="text">
      <style:text-properties style:font-name-asian="Gotham-Light" style:font-name-complex="Gotham-Light" fo:color="#31859C"/>
    </style:style>
    <style:style style:name="P164" style:parent-style-name="Standard" style:family="paragraph">
      <style:paragraph-properties style:text-autospace="none" fo:text-align="justify" fo:margin-bottom="0.0784in" fo:line-height="0.2756in"/>
    </style:style>
    <style:style style:name="T165" style:parent-style-name="Car.predefinitoparagrafo" style:family="text">
      <style:text-properties style:font-name-asian="Gotham-Light" style:font-name-complex="Gotham-Light" fo:color="#000000"/>
    </style:style>
    <style:style style:name="P166"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67"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68"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69"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70" style:parent-style-name="Standard" style:family="paragraph">
      <style:paragraph-properties fo:margin-bottom="0.0833in" fo:line-height="0.2083in"/>
    </style:style>
    <style:style style:name="T171" style:parent-style-name="Car.predefinitoparagrafo" style:family="text">
      <style:text-properties style:font-name-asian="Gotham-Light" style:font-name-complex="Gotham-Light" fo:color="#31859C" style:language-asian="it" style:country-asian="IT"/>
    </style:style>
    <style:style style:name="T172" style:parent-style-name="Car.predefinitoparagrafo" style:family="text">
      <style:text-properties style:font-name="Arial" style:font-name-asian="Times New Roman" style:font-name-complex="Arial" style:language-asian="it" style:country-asian="IT"/>
    </style:style>
    <style:style style:name="T173" style:parent-style-name="Car.predefinitoparagrafo" style:family="text">
      <style:text-properties style:font-name-asian="Gotham-Light" style:font-name-complex="Gotham-Light" fo:color="#31859C" style:language-asian="it" style:country-asian="IT"/>
    </style:style>
    <style:style style:name="P174" style:parent-style-name="Standard" style:family="paragraph">
      <style:paragraph-properties style:text-autospace="none" fo:text-align="justify" fo:margin-bottom="0.0784in" fo:line-height="0.2756in"/>
      <style:text-properties style:font-name-asian="Titillium-Regular" style:font-name-complex="Titillium-Regular" fo:color="#000000"/>
    </style:style>
    <style:style style:name="P175" style:parent-style-name="Standard" style:family="paragraph">
      <style:paragraph-properties style:text-autospace="none" fo:text-align="justify" fo:margin-bottom="0.0784in" fo:line-height="0.2756in"/>
    </style:style>
    <style:style style:name="T176" style:parent-style-name="Car.predefinitoparagrafo" style:family="text">
      <style:text-properties style:font-name="TimesNewRomanPSMT" style:font-name-asian="TimesNewRomanPSMT" style:font-name-complex="TimesNewRomanPSMT" fo:color="#000000"/>
    </style:style>
    <style:style style:name="T177" style:parent-style-name="Car.predefinitoparagrafo" style:family="text">
      <style:text-properties style:font-name="TimesNewRomanPSMT" style:font-name-asian="TimesNewRomanPSMT" style:font-name-complex="TimesNewRomanPSMT" fo:color="#000000"/>
    </style:style>
    <style:style style:name="T178" style:parent-style-name="Car.predefinitoparagrafo" style:family="text">
      <style:text-properties style:font-name="TimesNewRomanPSMT" style:font-name-asian="TimesNewRomanPSMT" style:font-name-complex="TimesNewRomanPSMT" fo:color="#000000" style:language-asian="it" style:country-asian="IT"/>
    </style:style>
    <style:style style:name="T179" style:parent-style-name="Car.predefinitoparagrafo" style:family="text">
      <style:text-properties style:font-name="TimesNewRomanPSMT" style:font-name-asian="TimesNewRomanPSMT" style:font-name-complex="TimesNewRomanPSMT" fo:color="#000000" style:language-asian="it" style:country-asian="IT"/>
    </style:style>
    <style:style style:name="P180" style:parent-style-name="Standard" style:family="paragraph">
      <style:paragraph-properties style:text-autospace="none" fo:text-align="justify" fo:margin-bottom="0.0784in" fo:line-height="0.2756in"/>
      <style:text-properties style:font-name-asian="Gotham-Light" style:font-name-complex="Gotham-Light" fo:color="#31859C"/>
    </style:style>
    <style:style style:name="P181" style:parent-style-name="Standard" style:family="paragraph">
      <style:paragraph-properties style:text-autospace="none" fo:text-align="justify" fo:margin-bottom="0.0784in" fo:line-height="0.2756in"/>
    </style:style>
    <style:style style:name="T182" style:parent-style-name="Car.predefinitoparagrafo" style:family="text">
      <style:text-properties style:font-name-asian="Gotham-Light" style:font-name-complex="Gotham-Light" fo:color="#000000"/>
    </style:style>
    <style:style style:name="T183" style:parent-style-name="Car.predefinitoparagrafo" style:family="text">
      <style:text-properties style:font-name-asian="TimesNewRoman" style:font-name-complex="TimesNewRoman" fo:color="#000000"/>
    </style:style>
    <style:style style:name="T184" style:parent-style-name="Car.predefinitoparagrafo" style:family="text">
      <style:text-properties style:font-name-asian="TimesNewRoman" style:font-name-complex="TimesNewRoman" fo:color="#000000"/>
    </style:style>
    <style:style style:name="P185" style:parent-style-name="Standard" style:family="paragraph">
      <style:paragraph-properties style:text-autospace="none" fo:text-align="justify" fo:margin-bottom="0.0784in" fo:line-height="0.2756in"/>
    </style:style>
    <style:style style:name="P186" style:parent-style-name="Standard" style:family="paragraph">
      <style:paragraph-properties style:text-autospace="none" fo:text-align="center" fo:margin-bottom="0.0784in" fo:line-height="0.2756in"/>
      <style:text-properties style:font-name-asian="TimesNewRoman" style:font-name-complex="TimesNewRoman" fo:color="#000000"/>
    </style:style>
    <style:style style:name="P187" style:parent-style-name="Standard" style:family="paragraph">
      <style:paragraph-properties style:text-autospace="none" fo:text-align="center" fo:margin-bottom="0.0784in" fo:line-height="0.2756in"/>
      <style:text-properties style:font-name-asian="TimesNewRoman" style:font-name-complex="TimesNewRoman" fo:color="#000000"/>
    </style:style>
    <style:style style:name="P188" style:parent-style-name="Standard" style:family="paragraph">
      <style:paragraph-properties style:text-autospace="none" fo:text-align="center" fo:margin-bottom="0.0784in" fo:line-height="0.2756in"/>
      <style:text-properties style:font-name-asian="TimesNewRoman" style:font-name-complex="TimesNewRoman" fo:color="#000000"/>
    </style:style>
    <style:style style:name="P189" style:parent-style-name="Standard" style:family="paragraph">
      <style:paragraph-properties style:text-autospace="none" fo:text-align="center" fo:margin-bottom="0.0784in" fo:line-height="0.2756in"/>
      <style:text-properties style:font-name-asian="TimesNewRoman" style:font-name-complex="TimesNewRoman" fo:font-weight="bold" style:font-weight-asian="bold" style:font-weight-complex="bold" fo:color="#000000"/>
    </style:style>
    <style:style style:name="P190" style:parent-style-name="Standard" style:family="paragraph">
      <style:paragraph-properties style:text-autospace="none" fo:text-align="center" fo:margin-bottom="0.0784in" fo:line-height="0.2756in"/>
      <style:text-properties style:font-name-asian="TimesNewRoman" style:font-name-complex="TimesNewRoman" fo:font-weight="bold" style:font-weight-asian="bold" style:font-weight-complex="bold" fo:color="#000000"/>
    </style:style>
    <style:style style:name="P191" style:parent-style-name="Standard" style:family="paragraph">
      <style:paragraph-properties style:text-autospace="none" fo:text-align="justify" fo:margin-bottom="0.0784in" fo:line-height="0.2756in"/>
      <style:text-properties style:font-name-asian="TimesNewRoman" style:font-name-complex="TimesNewRoman" fo:color="#000000"/>
    </style:style>
    <style:style style:name="P192" style:parent-style-name="PreformattedText" style:family="paragraph">
      <style:paragraph-properties style:text-autospace="none" fo:text-align="center" fo:margin-bottom="0.0784in" fo:line-height="0.2756in"/>
    </style:style>
    <style:style style:name="T193" style:parent-style-name="Car.predefinitoparagrafo" style:family="text">
      <style:text-properties style:font-name="Roboto Mono" style:font-name-asian="TimesNewRoman" style:font-name-complex="TimesNewRoman" fo:font-style="italic" style:font-style-asian="italic" style:font-style-complex="italic" fo:color="#19191A" fo:font-size="10.5pt" style:font-size-asian="10.5pt" style:font-size-complex="10.5pt"/>
    </style:style>
    <style:style style:name="T19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195" style:parent-style-name="PreformattedText" style:family="paragraph">
      <style:paragraph-properties fo:widows="2" fo:orphans="2" fo:text-align="justify" fo:margin-bottom="0.0833in"/>
      <style:text-properties fo:color="#19191A" fo:font-size="10.5pt" style:font-size-asian="10.5pt" style:font-size-complex="10.5pt"/>
    </style:style>
    <style:style style:name="P196" style:parent-style-name="PreformattedText" style:family="paragraph">
      <style:paragraph-properties fo:widows="2" fo:orphans="2" fo:text-align="justify" fo:margin-bottom="0.0833in"/>
    </style:style>
    <style:style style:name="T197" style:parent-style-name="Car.predefinitoparagrafo" style:family="text">
      <style:text-properties fo:font-style="italic" style:font-style-asian="italic" style:font-style-complex="italic" fo:color="#19191A" fo:font-size="10.5pt" style:font-size-asian="10.5pt" style:font-size-complex="10.5pt"/>
    </style:style>
    <style:style style:name="T19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19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00" style:parent-style-name="Car.predefinitoparagrafo" style:family="text">
      <style:text-properties style:font-name="Roboto Mono" fo:font-style="italic" style:font-style-asian="italic" style:font-style-complex="italic" fo:color="#0066CC" fo:font-size="10.5pt" style:font-size-asian="10.5pt" style:font-size-complex="10.5pt" style:text-underline-type="single" style:text-underline-style="solid" style:text-underline-width="auto" style:text-underline-mode="continuous"/>
    </style:style>
    <style:style style:name="T201" style:parent-style-name="Car.predefinitoparagrafo" style:family="text">
      <style:text-properties style:font-name="Roboto Mono" fo:font-style="italic" style:font-style-asian="italic" style:font-style-complex="italic" fo:color="#0066CC" fo:font-size="10.5pt" style:font-size-asian="10.5pt" style:font-size-complex="10.5pt" style:text-underline-type="single" style:text-underline-style="solid" style:text-underline-width="auto" style:text-underline-mode="continuous"/>
    </style:style>
    <style:style style:name="T20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0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0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205" style:parent-style-name="PreformattedText" style:family="paragraph">
      <style:paragraph-properties fo:widows="2" fo:orphans="2" fo:text-align="justify" fo:margin-bottom="0.0833in"/>
    </style:style>
    <style:style style:name="T206" style:parent-style-name="Car.predefinitoparagrafo" style:family="text">
      <style:text-properties fo:font-style="italic" style:font-style-asian="italic" style:font-style-complex="italic" fo:color="#19191A" fo:font-size="10.5pt" style:font-size-asian="10.5pt" style:font-size-complex="10.5pt"/>
    </style:style>
    <style:style style:name="T20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0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0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1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11" style:parent-style-name="Car.predefinitoparagrafo" style:family="text">
      <style:text-properties style:font-name="Roboto Mono" fo:font-style="italic" style:font-style-asian="italic" style:font-style-complex="italic" fo:color="#0066CC" fo:font-size="10.5pt" style:font-size-asian="10.5pt" style:font-size-complex="10.5pt" style:text-underline-type="single" style:text-underline-style="solid" style:text-underline-width="auto" style:text-underline-mode="continuous"/>
    </style:style>
    <style:style style:name="T212" style:parent-style-name="Car.predefinitoparagrafo" style:family="text">
      <style:text-properties style:font-name="Roboto Mono" fo:font-style="italic" style:font-style-asian="italic" style:font-style-complex="italic" fo:color="#0066CC" fo:font-size="10.5pt" style:font-size-asian="10.5pt" style:font-size-complex="10.5pt" style:text-underline-type="single" style:text-underline-style="solid" style:text-underline-width="auto" style:text-underline-mode="continuous"/>
    </style:style>
    <style:style style:name="T21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214" style:parent-style-name="PreformattedText" style:family="paragraph">
      <style:paragraph-properties fo:widows="2" fo:orphans="2" fo:text-align="justify" fo:margin-bottom="0.0833in"/>
    </style:style>
    <style:style style:name="P215" style:parent-style-name="PreformattedText" style:family="paragraph">
      <style:paragraph-properties fo:widows="2" fo:orphans="2" fo:text-align="center" fo:margin-bottom="0.0833in"/>
    </style:style>
    <style:style style:name="T21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17" style:parent-style-name="Car.predefinitoparagrafo" style:family="text">
      <style:text-properties fo:font-style="italic" style:font-style-asian="italic" style:font-style-complex="italic" fo:color="#19191A" fo:font-size="10.5pt" style:font-size-asian="10.5pt" style:font-size-complex="10.5pt"/>
    </style:style>
    <style:style style:name="T21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219" style:parent-style-name="PreformattedText" style:family="paragraph">
      <style:paragraph-properties fo:widows="2" fo:orphans="2" fo:text-align="justify" fo:margin-bottom="0.0833in"/>
      <style:text-properties fo:font-style="italic" style:font-style-asian="italic" style:font-style-complex="italic" fo:color="#19191A" fo:font-size="10.5pt" style:font-size-asian="10.5pt" style:font-size-complex="10.5pt"/>
    </style:style>
    <style:style style:name="P220" style:parent-style-name="PreformattedText" style:family="paragraph">
      <style:paragraph-properties fo:widows="2" fo:orphans="2" fo:text-align="justify" fo:margin-bottom="0.0833in"/>
    </style:style>
    <style:style style:name="T221" style:parent-style-name="Car.predefinitoparagrafo" style:family="text">
      <style:text-properties fo:font-style="italic" style:font-style-asian="italic" style:font-style-complex="italic" fo:color="#19191A" fo:font-size="10.5pt" style:font-size-asian="10.5pt" style:font-size-complex="10.5pt"/>
    </style:style>
    <style:style style:name="T22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2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24" style:parent-style-name="Car.predefinitoparagrafo" style:family="text">
      <style:text-properties style:font-name="Roboto Mono" fo:font-style="italic" style:font-style-asian="italic" style:font-style-complex="italic" fo:color="#0066CC" fo:font-size="10.5pt" style:font-size-asian="10.5pt" style:font-size-complex="10.5pt" style:text-underline-type="single" style:text-underline-style="solid" style:text-underline-width="auto" style:text-underline-mode="continuous"/>
    </style:style>
    <style:style style:name="T225" style:parent-style-name="Car.predefinitoparagrafo" style:family="text">
      <style:text-properties style:font-name="Roboto Mono" fo:font-style="italic" style:font-style-asian="italic" style:font-style-complex="italic" fo:color="#0066CC" fo:font-size="10.5pt" style:font-size-asian="10.5pt" style:font-size-complex="10.5pt" style:text-underline-type="single" style:text-underline-style="solid" style:text-underline-width="auto" style:text-underline-mode="continuous"/>
    </style:style>
    <style:style style:name="T22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2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2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229" style:parent-style-name="PreformattedText" style:family="paragraph">
      <style:paragraph-properties fo:widows="2" fo:orphans="2" fo:text-align="justify" fo:margin-bottom="0.0833in"/>
    </style:style>
    <style:style style:name="T230" style:parent-style-name="Car.predefinitoparagrafo" style:family="text">
      <style:text-properties fo:font-style="italic" style:font-style-asian="italic" style:font-style-complex="italic" fo:color="#19191A" fo:font-size="10.5pt" style:font-size-asian="10.5pt" style:font-size-complex="10.5pt"/>
    </style:style>
    <style:style style:name="T23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32" style:parent-style-name="Car.predefinitoparagrafo" style:family="text">
      <style:text-properties style:font-name="Roboto Mono" fo:font-style="italic" style:font-style-asian="italic" style:font-style-complex="italic" fo:color="#0066CC" fo:font-size="10.5pt" style:font-size-asian="10.5pt" style:font-size-complex="10.5pt" style:text-underline-type="single" style:text-underline-style="solid" style:text-underline-width="auto" style:text-underline-mode="continuous"/>
    </style:style>
    <style:style style:name="T233" style:parent-style-name="Car.predefinitoparagrafo" style:family="text">
      <style:text-properties style:font-name="Roboto Mono" fo:font-style="italic" style:font-style-asian="italic" style:font-style-complex="italic" fo:color="#0066CC" fo:font-size="10.5pt" style:font-size-asian="10.5pt" style:font-size-complex="10.5pt" style:text-underline-type="single" style:text-underline-style="solid" style:text-underline-width="auto" style:text-underline-mode="continuous"/>
    </style:style>
    <style:style style:name="T23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3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3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3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3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3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240" style:parent-style-name="PreformattedText" style:family="paragraph">
      <style:paragraph-properties fo:widows="2" fo:orphans="2" fo:text-align="justify" fo:margin-bottom="0.0833in"/>
    </style:style>
    <style:style style:name="T241" style:parent-style-name="Car.predefinitoparagrafo" style:family="text">
      <style:text-properties fo:font-style="italic" style:font-style-asian="italic" style:font-style-complex="italic" fo:color="#19191A" fo:font-size="10.5pt" style:font-size-asian="10.5pt" style:font-size-complex="10.5pt"/>
    </style:style>
    <style:style style:name="T24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4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44" style:parent-style-name="Car.predefinitoparagrafo" style:family="text">
      <style:text-properties style:font-name="Roboto Mono" fo:font-style="italic" style:font-style-asian="italic" style:font-style-complex="italic" fo:color="#0066CC" fo:font-size="10.5pt" style:font-size-asian="10.5pt" style:font-size-complex="10.5pt" style:text-underline-type="single" style:text-underline-style="solid" style:text-underline-width="auto" style:text-underline-mode="continuous"/>
    </style:style>
    <style:style style:name="T245" style:parent-style-name="Car.predefinitoparagrafo" style:family="text">
      <style:text-properties style:font-name="Roboto Mono" fo:font-style="italic" style:font-style-asian="italic" style:font-style-complex="italic" fo:color="#0066CC" fo:font-size="10.5pt" style:font-size-asian="10.5pt" style:font-size-complex="10.5pt" style:text-underline-type="single" style:text-underline-style="solid" style:text-underline-width="auto" style:text-underline-mode="continuous"/>
    </style:style>
    <style:style style:name="T24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4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4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4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5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5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5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5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5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5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5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5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5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5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6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261" style:parent-style-name="PreformattedText" style:family="paragraph">
      <style:paragraph-properties fo:widows="2" fo:orphans="2" fo:text-align="justify" fo:margin-bottom="0.0833in"/>
    </style:style>
    <style:style style:name="T262" style:parent-style-name="Car.predefinitoparagrafo" style:family="text">
      <style:text-properties fo:font-style="italic" style:font-style-asian="italic" style:font-style-complex="italic" fo:color="#19191A" fo:font-size="10.5pt" style:font-size-asian="10.5pt" style:font-size-complex="10.5pt"/>
    </style:style>
    <style:style style:name="T26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6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6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6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6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6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6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7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7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272" style:parent-style-name="PreformattedText" style:family="paragraph">
      <style:paragraph-properties fo:widows="2" fo:orphans="2" fo:text-align="justify" fo:margin-bottom="0.0833in"/>
    </style:style>
    <style:style style:name="P273" style:parent-style-name="PreformattedText" style:family="paragraph">
      <style:paragraph-properties fo:widows="2" fo:orphans="2" fo:text-align="center" fo:margin-bottom="0.0833in"/>
      <style:text-properties style:font-name="Roboto Mono" fo:font-style="italic" style:font-style-asian="italic" style:font-style-complex="italic" fo:color="#19191A" fo:font-size="10.5pt" style:font-size-asian="10.5pt" style:font-size-complex="10.5pt"/>
    </style:style>
    <style:style style:name="P274" style:parent-style-name="PreformattedText" style:family="paragraph">
      <style:paragraph-properties fo:widows="2" fo:orphans="2" fo:text-align="justify" fo:margin-bottom="0.0833in"/>
      <style:text-properties fo:font-style="italic" style:font-style-asian="italic" style:font-style-complex="italic" fo:color="#19191A" fo:font-size="10.5pt" style:font-size-asian="10.5pt" style:font-size-complex="10.5pt"/>
    </style:style>
    <style:style style:name="P275" style:parent-style-name="PreformattedText" style:family="paragraph">
      <style:paragraph-properties fo:widows="2" fo:orphans="2" fo:text-align="justify" fo:margin-bottom="0.0833in"/>
    </style:style>
    <style:style style:name="T276" style:parent-style-name="Car.predefinitoparagrafo" style:family="text">
      <style:text-properties fo:font-style="italic" style:font-style-asian="italic" style:font-style-complex="italic" fo:color="#19191A" fo:font-size="10.5pt" style:font-size-asian="10.5pt" style:font-size-complex="10.5pt"/>
    </style:style>
    <style:style style:name="T27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7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7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8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8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8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8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284" style:parent-style-name="PreformattedText" style:family="paragraph">
      <style:paragraph-properties fo:widows="2" fo:orphans="2" fo:text-align="justify" fo:margin-bottom="0.0833in"/>
    </style:style>
    <style:style style:name="T285" style:parent-style-name="Car.predefinitoparagrafo" style:family="text">
      <style:text-properties fo:font-style="italic" style:font-style-asian="italic" style:font-style-complex="italic" fo:color="#19191A" fo:font-size="10.5pt" style:font-size-asian="10.5pt" style:font-size-complex="10.5pt"/>
    </style:style>
    <style:style style:name="T28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8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8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8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9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291" style:parent-style-name="PreformattedText" style:family="paragraph">
      <style:paragraph-properties fo:widows="2" fo:orphans="2" fo:text-align="justify" fo:margin-bottom="0.0833in"/>
    </style:style>
    <style:style style:name="T292" style:parent-style-name="Car.predefinitoparagrafo" style:family="text">
      <style:text-properties fo:font-style="italic" style:font-style-asian="italic" style:font-style-complex="italic" fo:color="#19191A" fo:font-size="10.5pt" style:font-size-asian="10.5pt" style:font-size-complex="10.5pt"/>
    </style:style>
    <style:style style:name="T29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9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9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9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9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9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29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0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301" style:parent-style-name="PreformattedText" style:family="paragraph">
      <style:paragraph-properties fo:widows="2" fo:orphans="2" fo:text-align="justify" fo:margin-bottom="0.0833in"/>
    </style:style>
    <style:style style:name="T302" style:parent-style-name="Car.predefinitoparagrafo" style:family="text">
      <style:text-properties fo:font-style="italic" style:font-style-asian="italic" style:font-style-complex="italic" fo:color="#19191A" fo:font-size="10.5pt" style:font-size-asian="10.5pt" style:font-size-complex="10.5pt"/>
    </style:style>
    <style:style style:name="T30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0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0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0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0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0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309" style:parent-style-name="PreformattedText" style:family="paragraph">
      <style:paragraph-properties fo:widows="2" fo:orphans="2" fo:text-align="justify" fo:margin-bottom="0.0833in"/>
    </style:style>
    <style:style style:name="T310" style:parent-style-name="Car.predefinitoparagrafo" style:family="text">
      <style:text-properties fo:font-style="italic" style:font-style-asian="italic" style:font-style-complex="italic" fo:color="#19191A" fo:font-size="10.5pt" style:font-size-asian="10.5pt" style:font-size-complex="10.5pt"/>
    </style:style>
    <style:style style:name="T31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1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1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1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1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1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1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1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1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2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2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322" style:parent-style-name="PreformattedText" style:family="paragraph">
      <style:paragraph-properties fo:widows="2" fo:orphans="2" fo:text-align="justify" fo:margin-bottom="0.0833in"/>
    </style:style>
    <style:style style:name="T323" style:parent-style-name="Car.predefinitoparagrafo" style:family="text">
      <style:text-properties fo:font-style="italic" style:font-style-asian="italic" style:font-style-complex="italic" fo:color="#19191A" fo:font-size="10.5pt" style:font-size-asian="10.5pt" style:font-size-complex="10.5pt"/>
    </style:style>
    <style:style style:name="T32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2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2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2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2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2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3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331" style:parent-style-name="PreformattedText" style:family="paragraph">
      <style:paragraph-properties fo:widows="2" fo:orphans="2" fo:text-align="justify" fo:margin-bottom="0.0833in"/>
      <style:text-properties style:font-name="Roboto Mono" fo:font-style="italic" style:font-style-asian="italic" style:font-style-complex="italic" fo:color="#19191A" fo:font-size="10.5pt" style:font-size-asian="10.5pt" style:font-size-complex="10.5pt"/>
    </style:style>
    <style:style style:name="P332" style:parent-style-name="PreformattedText" style:family="paragraph">
      <style:paragraph-properties fo:widows="2" fo:orphans="2" fo:text-align="center" fo:margin-bottom="0.0833in"/>
      <style:text-properties style:font-name="Roboto Mono" fo:font-style="italic" style:font-style-asian="italic" style:font-style-complex="italic" fo:color="#19191A" fo:font-size="10.5pt" style:font-size-asian="10.5pt" style:font-size-complex="10.5pt"/>
    </style:style>
    <style:style style:name="P333" style:parent-style-name="PreformattedText" style:family="paragraph">
      <style:paragraph-properties fo:widows="2" fo:orphans="2" fo:text-align="justify" fo:margin-bottom="0.0833in"/>
      <style:text-properties fo:font-style="italic" style:font-style-asian="italic" style:font-style-complex="italic" fo:color="#19191A" fo:font-size="10.5pt" style:font-size-asian="10.5pt" style:font-size-complex="10.5pt"/>
    </style:style>
    <style:style style:name="P334" style:parent-style-name="PreformattedText" style:family="paragraph">
      <style:paragraph-properties fo:widows="2" fo:orphans="2" fo:text-align="justify" fo:margin-bottom="0.0833in"/>
    </style:style>
    <style:style style:name="T335" style:parent-style-name="Car.predefinitoparagrafo" style:family="text">
      <style:text-properties fo:font-style="italic" style:font-style-asian="italic" style:font-style-complex="italic" fo:color="#19191A" fo:font-size="10.5pt" style:font-size-asian="10.5pt" style:font-size-complex="10.5pt"/>
    </style:style>
    <style:style style:name="T33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3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338" style:parent-style-name="PreformattedText" style:family="paragraph">
      <style:paragraph-properties fo:widows="2" fo:orphans="2" fo:text-align="justify" fo:margin-bottom="0.0833in"/>
    </style:style>
    <style:style style:name="T339" style:parent-style-name="Car.predefinitoparagrafo" style:family="text">
      <style:text-properties fo:font-style="italic" style:font-style-asian="italic" style:font-style-complex="italic" fo:color="#19191A" fo:font-size="10.5pt" style:font-size-asian="10.5pt" style:font-size-complex="10.5pt"/>
    </style:style>
    <style:style style:name="T34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4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4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4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4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4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4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4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4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4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5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5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5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5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5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355" style:parent-style-name="PreformattedText" style:family="paragraph">
      <style:paragraph-properties fo:widows="2" fo:orphans="2" fo:text-align="justify" fo:margin-bottom="0.0833in"/>
    </style:style>
    <style:style style:name="T356" style:parent-style-name="Car.predefinitoparagrafo" style:family="text">
      <style:text-properties fo:font-style="italic" style:font-style-asian="italic" style:font-style-complex="italic" fo:color="#19191A" fo:font-size="10.5pt" style:font-size-asian="10.5pt" style:font-size-complex="10.5pt"/>
    </style:style>
    <style:style style:name="T35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5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5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6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6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6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363" style:parent-style-name="PreformattedText" style:family="paragraph">
      <style:paragraph-properties fo:widows="2" fo:orphans="2" fo:text-align="justify" fo:margin-bottom="0.0833in"/>
    </style:style>
    <style:style style:name="T364" style:parent-style-name="Car.predefinitoparagrafo" style:family="text">
      <style:text-properties fo:font-style="italic" style:font-style-asian="italic" style:font-style-complex="italic" fo:color="#19191A" fo:font-size="10.5pt" style:font-size-asian="10.5pt" style:font-size-complex="10.5pt"/>
    </style:style>
    <style:style style:name="T36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6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6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6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6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7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7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372" style:parent-style-name="PreformattedText" style:family="paragraph">
      <style:paragraph-properties fo:widows="2" fo:orphans="2" fo:text-align="justify" fo:margin-bottom="0.0833in"/>
    </style:style>
    <style:style style:name="T373" style:parent-style-name="Car.predefinitoparagrafo" style:family="text">
      <style:text-properties fo:font-style="italic" style:font-style-asian="italic" style:font-style-complex="italic" fo:color="#19191A" fo:font-size="10.5pt" style:font-size-asian="10.5pt" style:font-size-complex="10.5pt"/>
    </style:style>
    <style:style style:name="T37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7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7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7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7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7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8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8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382" style:parent-style-name="PreformattedText" style:family="paragraph">
      <style:paragraph-properties fo:widows="2" fo:orphans="2" fo:text-align="justify" fo:margin-bottom="0.0833in"/>
    </style:style>
    <style:style style:name="T383" style:parent-style-name="Car.predefinitoparagrafo" style:family="text">
      <style:text-properties fo:font-style="italic" style:font-style-asian="italic" style:font-style-complex="italic" fo:color="#19191A" fo:font-size="10.5pt" style:font-size-asian="10.5pt" style:font-size-complex="10.5pt"/>
    </style:style>
    <style:style style:name="T38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8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8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8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8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389" style:parent-style-name="PreformattedText" style:family="paragraph">
      <style:paragraph-properties fo:widows="2" fo:orphans="2" fo:text-align="justify" fo:margin-bottom="0.0833in"/>
    </style:style>
    <style:style style:name="T390" style:parent-style-name="Car.predefinitoparagrafo" style:family="text">
      <style:text-properties fo:font-style="italic" style:font-style-asian="italic" style:font-style-complex="italic" fo:color="#19191A" fo:font-size="10.5pt" style:font-size-asian="10.5pt" style:font-size-complex="10.5pt"/>
    </style:style>
    <style:style style:name="T39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9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9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39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395" style:parent-style-name="PreformattedText" style:family="paragraph">
      <style:paragraph-properties fo:widows="2" fo:orphans="2" fo:text-align="justify" fo:margin-bottom="0.0833in"/>
      <style:text-properties style:font-name="Roboto Mono" fo:font-style="italic" style:font-style-asian="italic" style:font-style-complex="italic" fo:color="#19191A" fo:font-size="10.5pt" style:font-size-asian="10.5pt" style:font-size-complex="10.5pt"/>
    </style:style>
    <style:style style:name="P396" style:parent-style-name="PreformattedText" style:family="paragraph">
      <style:paragraph-properties fo:widows="2" fo:orphans="2" fo:text-align="center" fo:margin-bottom="0.0833in"/>
      <style:text-properties style:font-name="Roboto Mono" fo:font-style="italic" style:font-style-asian="italic" style:font-style-complex="italic" fo:color="#19191A" fo:font-size="10.5pt" style:font-size-asian="10.5pt" style:font-size-complex="10.5pt"/>
    </style:style>
    <style:style style:name="P397" style:parent-style-name="PreformattedText" style:family="paragraph">
      <style:paragraph-properties fo:widows="2" fo:orphans="2" fo:text-align="justify" fo:margin-bottom="0.0833in"/>
      <style:text-properties fo:font-style="italic" style:font-style-asian="italic" style:font-style-complex="italic" fo:color="#19191A" fo:font-size="10.5pt" style:font-size-asian="10.5pt" style:font-size-complex="10.5pt"/>
    </style:style>
    <style:style style:name="P398" style:parent-style-name="PreformattedText" style:family="paragraph">
      <style:paragraph-properties fo:widows="2" fo:orphans="2" fo:text-align="justify" fo:margin-bottom="0.0833in"/>
    </style:style>
    <style:style style:name="T399" style:parent-style-name="Car.predefinitoparagrafo" style:family="text">
      <style:text-properties fo:font-style="italic" style:font-style-asian="italic" style:font-style-complex="italic" fo:color="#19191A" fo:font-size="10.5pt" style:font-size-asian="10.5pt" style:font-size-complex="10.5pt"/>
    </style:style>
    <style:style style:name="T40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0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0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0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404" style:parent-style-name="PreformattedText" style:family="paragraph">
      <style:paragraph-properties fo:widows="2" fo:orphans="2" fo:text-align="justify" fo:margin-bottom="0.0833in"/>
      <style:text-properties style:font-name="Roboto Mono" fo:font-style="italic" style:font-style-asian="italic" style:font-style-complex="italic" fo:color="#19191A" fo:font-size="10.5pt" style:font-size-asian="10.5pt" style:font-size-complex="10.5pt"/>
    </style:style>
    <style:style style:name="P405" style:parent-style-name="PreformattedText" style:family="paragraph">
      <style:paragraph-properties fo:widows="2" fo:orphans="2" fo:text-align="justify" fo:margin-bottom="0.0833in"/>
    </style:style>
    <style:style style:name="T406" style:parent-style-name="Car.predefinitoparagrafo" style:family="text">
      <style:text-properties fo:font-style="italic" style:font-style-asian="italic" style:font-style-complex="italic" fo:color="#19191A" fo:font-size="10.5pt" style:font-size-asian="10.5pt" style:font-size-complex="10.5pt"/>
    </style:style>
    <style:style style:name="T40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0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0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1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411" style:parent-style-name="PreformattedText" style:family="paragraph">
      <style:paragraph-properties fo:widows="2" fo:orphans="2" fo:text-align="justify" fo:margin-bottom="0.0833in"/>
      <style:text-properties style:font-name="Roboto Mono" fo:font-style="italic" style:font-style-asian="italic" style:font-style-complex="italic" fo:color="#19191A" fo:font-size="10.5pt" style:font-size-asian="10.5pt" style:font-size-complex="10.5pt"/>
    </style:style>
    <style:style style:name="P412" style:parent-style-name="PreformattedText" style:family="paragraph">
      <style:paragraph-properties fo:widows="2" fo:orphans="2" fo:text-align="center" fo:margin-bottom="0.0833in"/>
      <style:text-properties style:font-name="Roboto Mono" fo:font-style="italic" style:font-style-asian="italic" style:font-style-complex="italic" fo:color="#19191A" fo:font-size="10.5pt" style:font-size-asian="10.5pt" style:font-size-complex="10.5pt"/>
    </style:style>
    <style:style style:name="P413" style:parent-style-name="PreformattedText" style:family="paragraph">
      <style:paragraph-properties fo:widows="2" fo:orphans="2" fo:text-align="center" fo:margin-bottom="0.0833in"/>
      <style:text-properties style:font-name="Roboto Mono" fo:font-style="italic" style:font-style-asian="italic" style:font-style-complex="italic" fo:color="#19191A" fo:font-size="10.5pt" style:font-size-asian="10.5pt" style:font-size-complex="10.5pt"/>
    </style:style>
    <style:style style:name="P414" style:parent-style-name="PreformattedText" style:family="paragraph">
      <style:paragraph-properties fo:widows="2" fo:orphans="2" fo:text-align="justify" fo:margin-bottom="0.0833in"/>
    </style:style>
    <style:style style:name="T415" style:parent-style-name="Car.predefinitoparagrafo" style:family="text">
      <style:text-properties fo:font-style="italic" style:font-style-asian="italic" style:font-style-complex="italic" fo:color="#19191A" fo:font-size="10.5pt" style:font-size-asian="10.5pt" style:font-size-complex="10.5pt"/>
    </style:style>
    <style:style style:name="T41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1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1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1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2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2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2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2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424" style:parent-style-name="PreformattedText" style:family="paragraph">
      <style:paragraph-properties fo:widows="2" fo:orphans="2" fo:text-align="justify" fo:margin-bottom="0.0833in"/>
    </style:style>
    <style:style style:name="T425" style:parent-style-name="Car.predefinitoparagrafo" style:family="text">
      <style:text-properties fo:font-style="italic" style:font-style-asian="italic" style:font-style-complex="italic" fo:color="#19191A" fo:font-size="10.5pt" style:font-size-asian="10.5pt" style:font-size-complex="10.5pt"/>
    </style:style>
    <style:style style:name="T42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2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2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2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3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431" style:parent-style-name="PreformattedText" style:family="paragraph">
      <style:paragraph-properties fo:widows="2" fo:orphans="2" fo:text-align="justify" fo:margin-bottom="0.0833in"/>
    </style:style>
    <style:style style:name="T432" style:parent-style-name="Car.predefinitoparagrafo" style:family="text">
      <style:text-properties fo:font-style="italic" style:font-style-asian="italic" style:font-style-complex="italic" fo:color="#19191A" fo:font-size="10.5pt" style:font-size-asian="10.5pt" style:font-size-complex="10.5pt"/>
    </style:style>
    <style:style style:name="T43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3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3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436" style:parent-style-name="PreformattedText" style:family="paragraph">
      <style:paragraph-properties fo:widows="2" fo:orphans="2" fo:text-align="justify" fo:margin-bottom="0.0833in"/>
    </style:style>
    <style:style style:name="T437" style:parent-style-name="Car.predefinitoparagrafo" style:family="text">
      <style:text-properties fo:font-style="italic" style:font-style-asian="italic" style:font-style-complex="italic" fo:color="#19191A" fo:font-size="10.5pt" style:font-size-asian="10.5pt" style:font-size-complex="10.5pt"/>
    </style:style>
    <style:style style:name="T43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3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4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4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4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4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4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4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4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447" style:parent-style-name="PreformattedText" style:family="paragraph">
      <style:paragraph-properties fo:widows="2" fo:orphans="2" fo:text-align="justify" fo:margin-bottom="0.0833in"/>
      <style:text-properties style:font-name="Roboto Mono" fo:font-style="italic" style:font-style-asian="italic" style:font-style-complex="italic" fo:color="#19191A" fo:font-size="10.5pt" style:font-size-asian="10.5pt" style:font-size-complex="10.5pt"/>
    </style:style>
    <style:style style:name="P448" style:parent-style-name="PreformattedText" style:family="paragraph">
      <style:paragraph-properties fo:widows="2" fo:orphans="2" fo:text-align="center" fo:margin-bottom="0.0833in"/>
      <style:text-properties style:font-name="Roboto Mono" fo:font-style="italic" style:font-style-asian="italic" style:font-style-complex="italic" fo:color="#19191A" fo:font-size="10.5pt" style:font-size-asian="10.5pt" style:font-size-complex="10.5pt"/>
    </style:style>
    <style:style style:name="P449" style:parent-style-name="PreformattedText" style:family="paragraph">
      <style:paragraph-properties fo:widows="2" fo:orphans="2" fo:text-align="justify" fo:margin-bottom="0.0833in"/>
      <style:text-properties fo:font-style="italic" style:font-style-asian="italic" style:font-style-complex="italic" fo:color="#19191A" fo:font-size="10.5pt" style:font-size-asian="10.5pt" style:font-size-complex="10.5pt"/>
    </style:style>
    <style:style style:name="P450" style:parent-style-name="PreformattedText" style:family="paragraph">
      <style:paragraph-properties fo:widows="2" fo:orphans="2" fo:text-align="justify" fo:margin-bottom="0.0833in"/>
    </style:style>
    <style:style style:name="T451" style:parent-style-name="Car.predefinitoparagrafo" style:family="text">
      <style:text-properties fo:font-style="italic" style:font-style-asian="italic" style:font-style-complex="italic" fo:color="#19191A" fo:font-size="10.5pt" style:font-size-asian="10.5pt" style:font-size-complex="10.5pt"/>
    </style:style>
    <style:style style:name="T45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5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5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5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5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5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5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5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6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6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6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6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6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6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6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6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6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469" style:parent-style-name="PreformattedText" style:family="paragraph">
      <style:paragraph-properties fo:widows="2" fo:orphans="2" fo:text-align="justify" fo:margin-bottom="0.0833in"/>
      <style:text-properties style:font-name="Roboto Mono" fo:font-style="italic" style:font-style-asian="italic" style:font-style-complex="italic" fo:color="#19191A" fo:font-size="10.5pt" style:font-size-asian="10.5pt" style:font-size-complex="10.5pt"/>
    </style:style>
    <style:style style:name="P470" style:parent-style-name="PreformattedText" style:family="paragraph">
      <style:paragraph-properties fo:widows="2" fo:orphans="2" fo:text-align="center" fo:margin-bottom="0.0833in"/>
      <style:text-properties style:font-name="Roboto Mono" fo:font-style="italic" style:font-style-asian="italic" style:font-style-complex="italic" fo:color="#19191A" fo:font-size="10.5pt" style:font-size-asian="10.5pt" style:font-size-complex="10.5pt"/>
    </style:style>
    <style:style style:name="P471" style:parent-style-name="PreformattedText" style:family="paragraph">
      <style:paragraph-properties fo:widows="2" fo:orphans="2" fo:text-align="justify" fo:margin-bottom="0.0833in"/>
      <style:text-properties fo:font-style="italic" style:font-style-asian="italic" style:font-style-complex="italic" fo:color="#19191A" fo:font-size="10.5pt" style:font-size-asian="10.5pt" style:font-size-complex="10.5pt"/>
    </style:style>
    <style:style style:name="P472" style:parent-style-name="PreformattedText" style:family="paragraph">
      <style:paragraph-properties fo:widows="2" fo:orphans="2" fo:text-align="justify" fo:margin-bottom="0.0833in"/>
    </style:style>
    <style:style style:name="T473" style:parent-style-name="Car.predefinitoparagrafo" style:family="text">
      <style:text-properties fo:font-style="italic" style:font-style-asian="italic" style:font-style-complex="italic" fo:color="#19191A" fo:font-size="10.5pt" style:font-size-asian="10.5pt" style:font-size-complex="10.5pt"/>
    </style:style>
    <style:style style:name="T47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7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7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7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7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7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8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8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8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8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484" style:parent-style-name="PreformattedText" style:family="paragraph">
      <style:paragraph-properties fo:widows="2" fo:orphans="2" fo:text-align="justify" fo:margin-bottom="0.0833in"/>
      <style:text-properties style:font-name="Roboto Mono" fo:font-style="italic" style:font-style-asian="italic" style:font-style-complex="italic" fo:color="#19191A" fo:font-size="10.5pt" style:font-size-asian="10.5pt" style:font-size-complex="10.5pt"/>
    </style:style>
    <style:style style:name="P485" style:parent-style-name="PreformattedText" style:family="paragraph">
      <style:paragraph-properties fo:widows="2" fo:orphans="2" fo:text-align="center" fo:margin-bottom="0.0833in"/>
      <style:text-properties style:font-name="Roboto Mono" fo:font-style="italic" style:font-style-asian="italic" style:font-style-complex="italic" fo:color="#19191A" fo:font-size="10.5pt" style:font-size-asian="10.5pt" style:font-size-complex="10.5pt"/>
    </style:style>
    <style:style style:name="P486" style:parent-style-name="PreformattedText" style:family="paragraph">
      <style:paragraph-properties fo:widows="2" fo:orphans="2" fo:text-align="justify" fo:margin-bottom="0.0833in"/>
      <style:text-properties fo:font-style="italic" style:font-style-asian="italic" style:font-style-complex="italic" fo:color="#19191A" fo:font-size="10.5pt" style:font-size-asian="10.5pt" style:font-size-complex="10.5pt"/>
    </style:style>
    <style:style style:name="P487" style:parent-style-name="PreformattedText" style:family="paragraph">
      <style:paragraph-properties fo:widows="2" fo:orphans="2" fo:text-align="justify" fo:margin-bottom="0.0833in"/>
    </style:style>
    <style:style style:name="T488" style:parent-style-name="Car.predefinitoparagrafo" style:family="text">
      <style:text-properties fo:font-style="italic" style:font-style-asian="italic" style:font-style-complex="italic" fo:color="#19191A" fo:font-size="10.5pt" style:font-size-asian="10.5pt" style:font-size-complex="10.5pt"/>
    </style:style>
    <style:style style:name="T48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9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9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9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9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9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495" style:parent-style-name="PreformattedText" style:family="paragraph">
      <style:paragraph-properties fo:widows="2" fo:orphans="2" fo:text-align="justify" fo:margin-bottom="0.0833in"/>
    </style:style>
    <style:style style:name="T496" style:parent-style-name="Car.predefinitoparagrafo" style:family="text">
      <style:text-properties fo:font-style="italic" style:font-style-asian="italic" style:font-style-complex="italic" fo:color="#19191A" fo:font-size="10.5pt" style:font-size-asian="10.5pt" style:font-size-complex="10.5pt"/>
    </style:style>
    <style:style style:name="T49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9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49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0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0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502" style:parent-style-name="PreformattedText" style:family="paragraph">
      <style:paragraph-properties fo:widows="2" fo:orphans="2" fo:text-align="justify" fo:margin-bottom="0.0833in"/>
      <style:text-properties style:font-name="Roboto Mono" fo:font-style="italic" style:font-style-asian="italic" style:font-style-complex="italic" fo:color="#19191A" fo:font-size="10.5pt" style:font-size-asian="10.5pt" style:font-size-complex="10.5pt"/>
    </style:style>
    <style:style style:name="P503" style:parent-style-name="PreformattedText" style:family="paragraph">
      <style:paragraph-properties fo:widows="2" fo:orphans="2" fo:text-align="center" fo:margin-bottom="0.0833in"/>
      <style:text-properties style:font-name="Roboto Mono" fo:font-style="italic" style:font-style-asian="italic" style:font-style-complex="italic" fo:color="#19191A" fo:font-size="10.5pt" style:font-size-asian="10.5pt" style:font-size-complex="10.5pt"/>
    </style:style>
    <style:style style:name="P504" style:parent-style-name="PreformattedText" style:family="paragraph">
      <style:paragraph-properties fo:widows="2" fo:orphans="2" fo:text-align="justify" fo:margin-bottom="0.0833in"/>
      <style:text-properties fo:font-style="italic" style:font-style-asian="italic" style:font-style-complex="italic" fo:color="#19191A" fo:font-size="10.5pt" style:font-size-asian="10.5pt" style:font-size-complex="10.5pt"/>
    </style:style>
    <style:style style:name="P505" style:parent-style-name="PreformattedText" style:family="paragraph">
      <style:paragraph-properties fo:widows="2" fo:orphans="2" fo:text-align="justify" fo:margin-bottom="0.0833in"/>
    </style:style>
    <style:style style:name="T506" style:parent-style-name="Car.predefinitoparagrafo" style:family="text">
      <style:text-properties fo:font-style="italic" style:font-style-asian="italic" style:font-style-complex="italic" fo:color="#19191A" fo:font-size="10.5pt" style:font-size-asian="10.5pt" style:font-size-complex="10.5pt"/>
    </style:style>
    <style:style style:name="T50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0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0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1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1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1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1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514" style:parent-style-name="PreformattedText" style:family="paragraph">
      <style:paragraph-properties fo:widows="2" fo:orphans="2" fo:text-align="justify" fo:margin-bottom="0.0833in"/>
      <style:text-properties style:font-name="Roboto Mono" fo:font-style="italic" style:font-style-asian="italic" style:font-style-complex="italic" fo:color="#19191A" fo:font-size="10.5pt" style:font-size-asian="10.5pt" style:font-size-complex="10.5pt"/>
    </style:style>
    <style:style style:name="P515" style:parent-style-name="PreformattedText" style:family="paragraph">
      <style:paragraph-properties fo:widows="2" fo:orphans="2" fo:text-align="center" fo:margin-bottom="0.0833in"/>
      <style:text-properties style:font-name="Roboto Mono" fo:font-style="italic" style:font-style-asian="italic" style:font-style-complex="italic" fo:color="#19191A" fo:font-size="10.5pt" style:font-size-asian="10.5pt" style:font-size-complex="10.5pt"/>
    </style:style>
    <style:style style:name="P516" style:parent-style-name="PreformattedText" style:family="paragraph">
      <style:paragraph-properties fo:widows="2" fo:orphans="2" fo:text-align="justify" fo:margin-bottom="0.0833in"/>
      <style:text-properties fo:font-style="italic" style:font-style-asian="italic" style:font-style-complex="italic" fo:color="#19191A" fo:font-size="10.5pt" style:font-size-asian="10.5pt" style:font-size-complex="10.5pt"/>
    </style:style>
    <style:style style:name="P517" style:parent-style-name="PreformattedText" style:family="paragraph">
      <style:paragraph-properties fo:widows="2" fo:orphans="2" fo:text-align="justify" fo:margin-bottom="0.0833in"/>
    </style:style>
    <style:style style:name="T518" style:parent-style-name="Car.predefinitoparagrafo" style:family="text">
      <style:text-properties fo:font-style="italic" style:font-style-asian="italic" style:font-style-complex="italic" fo:color="#19191A" fo:font-size="10.5pt" style:font-size-asian="10.5pt" style:font-size-complex="10.5pt"/>
    </style:style>
    <style:style style:name="T51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2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2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2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2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2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525" style:parent-style-name="PreformattedText" style:family="paragraph">
      <style:paragraph-properties fo:widows="2" fo:orphans="2" fo:text-align="justify" fo:margin-bottom="0.0833in"/>
    </style:style>
    <style:style style:name="T526" style:parent-style-name="Car.predefinitoparagrafo" style:family="text">
      <style:text-properties fo:font-style="italic" style:font-style-asian="italic" style:font-style-complex="italic" fo:color="#19191A" fo:font-size="10.5pt" style:font-size-asian="10.5pt" style:font-size-complex="10.5pt"/>
    </style:style>
    <style:style style:name="T52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2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2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3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531" style:parent-style-name="PreformattedText" style:family="paragraph">
      <style:paragraph-properties fo:widows="2" fo:orphans="2" fo:text-align="justify" fo:margin-bottom="0.0833in"/>
    </style:style>
    <style:style style:name="T532" style:parent-style-name="Car.predefinitoparagrafo" style:family="text">
      <style:text-properties fo:font-style="italic" style:font-style-asian="italic" style:font-style-complex="italic" fo:color="#19191A" fo:font-size="10.5pt" style:font-size-asian="10.5pt" style:font-size-complex="10.5pt"/>
    </style:style>
    <style:style style:name="T53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3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3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3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3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3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3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4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541" style:parent-style-name="PreformattedText" style:family="paragraph">
      <style:paragraph-properties fo:widows="2" fo:orphans="2" fo:text-align="justify" fo:margin-bottom="0.0833in"/>
      <style:text-properties style:font-name="Roboto Mono" fo:font-style="italic" style:font-style-asian="italic" style:font-style-complex="italic" fo:color="#19191A" fo:font-size="10.5pt" style:font-size-asian="10.5pt" style:font-size-complex="10.5pt"/>
    </style:style>
    <style:style style:name="P542" style:parent-style-name="PreformattedText" style:family="paragraph">
      <style:paragraph-properties fo:widows="2" fo:orphans="2" fo:text-align="center" fo:margin-bottom="0.0833in"/>
      <style:text-properties style:font-name="Roboto Mono" fo:font-style="italic" style:font-style-asian="italic" style:font-style-complex="italic" fo:color="#19191A" fo:font-size="10.5pt" style:font-size-asian="10.5pt" style:font-size-complex="10.5pt"/>
    </style:style>
    <style:style style:name="P543" style:parent-style-name="PreformattedText" style:family="paragraph">
      <style:paragraph-properties fo:widows="2" fo:orphans="2" fo:text-align="justify" fo:margin-bottom="0.0833in"/>
      <style:text-properties fo:font-style="italic" style:font-style-asian="italic" style:font-style-complex="italic" fo:color="#19191A" fo:font-size="10.5pt" style:font-size-asian="10.5pt" style:font-size-complex="10.5pt"/>
    </style:style>
    <style:style style:name="P544" style:parent-style-name="PreformattedText" style:family="paragraph">
      <style:paragraph-properties fo:widows="2" fo:orphans="2" fo:text-align="justify" fo:margin-bottom="0.0833in"/>
    </style:style>
    <style:style style:name="T545" style:parent-style-name="Car.predefinitoparagrafo" style:family="text">
      <style:text-properties fo:font-style="italic" style:font-style-asian="italic" style:font-style-complex="italic" fo:color="#19191A" fo:font-size="10.5pt" style:font-size-asian="10.5pt" style:font-size-complex="10.5pt"/>
    </style:style>
    <style:style style:name="T54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4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4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4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5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5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5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5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5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5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5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5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5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5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6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6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6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6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6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6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6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6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6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6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7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571" style:parent-style-name="PreformattedText" style:family="paragraph">
      <style:paragraph-properties fo:widows="2" fo:orphans="2" fo:text-align="justify" fo:margin-bottom="0.0833in"/>
    </style:style>
    <style:style style:name="T572" style:parent-style-name="Car.predefinitoparagrafo" style:family="text">
      <style:text-properties fo:font-style="italic" style:font-style-asian="italic" style:font-style-complex="italic" fo:color="#19191A" fo:font-size="10.5pt" style:font-size-asian="10.5pt" style:font-size-complex="10.5pt"/>
    </style:style>
    <style:style style:name="T57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7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7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7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7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578" style:parent-style-name="PreformattedText" style:family="paragraph">
      <style:paragraph-properties fo:widows="2" fo:orphans="2" fo:text-align="justify" fo:margin-bottom="0.0833in"/>
    </style:style>
    <style:style style:name="T579" style:parent-style-name="Car.predefinitoparagrafo" style:family="text">
      <style:text-properties fo:font-style="italic" style:font-style-asian="italic" style:font-style-complex="italic" fo:color="#19191A" fo:font-size="10.5pt" style:font-size-asian="10.5pt" style:font-size-complex="10.5pt"/>
    </style:style>
    <style:style style:name="T58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8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8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8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8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8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8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8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8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589" style:parent-style-name="PreformattedText" style:family="paragraph">
      <style:paragraph-properties fo:widows="2" fo:orphans="2" fo:text-align="justify" fo:margin-bottom="0.0833in"/>
    </style:style>
    <style:style style:name="T590" style:parent-style-name="Car.predefinitoparagrafo" style:family="text">
      <style:text-properties fo:font-style="italic" style:font-style-asian="italic" style:font-style-complex="italic" fo:color="#19191A" fo:font-size="10.5pt" style:font-size-asian="10.5pt" style:font-size-complex="10.5pt"/>
    </style:style>
    <style:style style:name="T59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9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9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9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9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9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9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9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59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0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0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0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603" style:parent-style-name="PreformattedText" style:family="paragraph">
      <style:paragraph-properties fo:widows="2" fo:orphans="2" fo:text-align="justify" fo:margin-bottom="0.0833in"/>
    </style:style>
    <style:style style:name="T604" style:parent-style-name="Car.predefinitoparagrafo" style:family="text">
      <style:text-properties fo:font-style="italic" style:font-style-asian="italic" style:font-style-complex="italic" fo:color="#19191A" fo:font-size="10.5pt" style:font-size-asian="10.5pt" style:font-size-complex="10.5pt"/>
    </style:style>
    <style:style style:name="T60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0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0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0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0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1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1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1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1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1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1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616" style:parent-style-name="PreformattedText" style:family="paragraph">
      <style:paragraph-properties fo:widows="2" fo:orphans="2" fo:text-align="justify" fo:margin-bottom="0.0833in"/>
      <style:text-properties style:font-name="Roboto Mono" fo:font-style="italic" style:font-style-asian="italic" style:font-style-complex="italic" fo:color="#19191A" fo:font-size="10.5pt" style:font-size-asian="10.5pt" style:font-size-complex="10.5pt"/>
    </style:style>
    <style:style style:name="P617" style:parent-style-name="PreformattedText" style:family="paragraph">
      <style:paragraph-properties fo:widows="2" fo:orphans="2" fo:text-align="center" fo:margin-bottom="0.0833in"/>
      <style:text-properties style:font-name="Roboto Mono" fo:font-style="italic" style:font-style-asian="italic" style:font-style-complex="italic" fo:color="#19191A" fo:font-size="10.5pt" style:font-size-asian="10.5pt" style:font-size-complex="10.5pt"/>
    </style:style>
    <style:style style:name="P618" style:parent-style-name="PreformattedText" style:family="paragraph">
      <style:paragraph-properties fo:widows="2" fo:orphans="2" fo:text-align="justify" fo:margin-bottom="0.0833in"/>
      <style:text-properties fo:font-style="italic" style:font-style-asian="italic" style:font-style-complex="italic" fo:color="#19191A" fo:font-size="10.5pt" style:font-size-asian="10.5pt" style:font-size-complex="10.5pt"/>
    </style:style>
    <style:style style:name="P619" style:parent-style-name="PreformattedText" style:family="paragraph">
      <style:paragraph-properties fo:widows="2" fo:orphans="2" fo:text-align="justify" fo:margin-bottom="0.0833in"/>
    </style:style>
    <style:style style:name="T620" style:parent-style-name="Car.predefinitoparagrafo" style:family="text">
      <style:text-properties fo:font-style="italic" style:font-style-asian="italic" style:font-style-complex="italic" fo:color="#19191A" fo:font-size="10.5pt" style:font-size-asian="10.5pt" style:font-size-complex="10.5pt"/>
    </style:style>
    <style:style style:name="T62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2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2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2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25" style:parent-style-name="Car.predefinitoparagrafo" style:family="text">
      <style:text-properties style:font-name="Roboto Mono" fo:font-style="italic" style:font-style-asian="italic" style:font-style-complex="italic" fo:color="#0066CC" fo:font-size="10.5pt" style:font-size-asian="10.5pt" style:font-size-complex="10.5pt" style:text-underline-type="single" style:text-underline-style="solid" style:text-underline-width="auto" style:text-underline-mode="continuous"/>
    </style:style>
    <style:style style:name="T626" style:parent-style-name="Car.predefinitoparagrafo" style:family="text">
      <style:text-properties style:font-name="Roboto Mono" fo:font-style="italic" style:font-style-asian="italic" style:font-style-complex="italic" fo:color="#0066CC" fo:font-size="10.5pt" style:font-size-asian="10.5pt" style:font-size-complex="10.5pt" style:text-underline-type="single" style:text-underline-style="solid" style:text-underline-width="auto" style:text-underline-mode="continuous"/>
    </style:style>
    <style:style style:name="T62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28" style:parent-style-name="Car.predefinitoparagrafo" style:family="text">
      <style:text-properties style:font-name="Roboto Mono" fo:font-style="italic" style:font-style-asian="italic" style:font-style-complex="italic" fo:color="#0066CC" fo:font-size="10.5pt" style:font-size-asian="10.5pt" style:font-size-complex="10.5pt" style:text-underline-type="single" style:text-underline-style="solid" style:text-underline-width="auto" style:text-underline-mode="continuous"/>
    </style:style>
    <style:style style:name="T629" style:parent-style-name="Car.predefinitoparagrafo" style:family="text">
      <style:text-properties style:font-name="Roboto Mono" fo:font-style="italic" style:font-style-asian="italic" style:font-style-complex="italic" fo:color="#0066CC" fo:font-size="10.5pt" style:font-size-asian="10.5pt" style:font-size-complex="10.5pt" style:text-underline-type="single" style:text-underline-style="solid" style:text-underline-width="auto" style:text-underline-mode="continuous"/>
    </style:style>
    <style:style style:name="T63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3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3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3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3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3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636" style:parent-style-name="PreformattedText" style:family="paragraph">
      <style:paragraph-properties fo:widows="2" fo:orphans="2" fo:text-align="justify" fo:margin-bottom="0.0833in"/>
    </style:style>
    <style:style style:name="T637" style:parent-style-name="Car.predefinitoparagrafo" style:family="text">
      <style:text-properties fo:font-style="italic" style:font-style-asian="italic" style:font-style-complex="italic" fo:color="#19191A" fo:font-size="10.5pt" style:font-size-asian="10.5pt" style:font-size-complex="10.5pt"/>
    </style:style>
    <style:style style:name="T63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3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4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4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4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643" style:parent-style-name="PreformattedText" style:family="paragraph">
      <style:paragraph-properties fo:widows="2" fo:orphans="2" fo:text-align="justify" fo:margin-bottom="0.0833in"/>
    </style:style>
    <style:style style:name="T644" style:parent-style-name="Car.predefinitoparagrafo" style:family="text">
      <style:text-properties fo:font-style="italic" style:font-style-asian="italic" style:font-style-complex="italic" fo:color="#19191A" fo:font-size="10.5pt" style:font-size-asian="10.5pt" style:font-size-complex="10.5pt"/>
    </style:style>
    <style:style style:name="T64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4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4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4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4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5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5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5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5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5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5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5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5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5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659" style:parent-style-name="PreformattedText" style:family="paragraph">
      <style:paragraph-properties fo:widows="2" fo:orphans="2" fo:text-align="justify" fo:margin-bottom="0.0833in"/>
    </style:style>
    <style:style style:name="T660" style:parent-style-name="Car.predefinitoparagrafo" style:family="text">
      <style:text-properties fo:font-style="italic" style:font-style-asian="italic" style:font-style-complex="italic" fo:color="#19191A" fo:font-size="10.5pt" style:font-size-asian="10.5pt" style:font-size-complex="10.5pt"/>
    </style:style>
    <style:style style:name="T66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6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6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6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6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6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6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6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669" style:parent-style-name="PreformattedText" style:family="paragraph">
      <style:paragraph-properties fo:widows="2" fo:orphans="2" fo:text-align="justify" fo:margin-bottom="0.0833in"/>
    </style:style>
    <style:style style:name="T670" style:parent-style-name="Car.predefinitoparagrafo" style:family="text">
      <style:text-properties fo:font-style="italic" style:font-style-asian="italic" style:font-style-complex="italic" fo:color="#19191A" fo:font-size="10.5pt" style:font-size-asian="10.5pt" style:font-size-complex="10.5pt"/>
    </style:style>
    <style:style style:name="T67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7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7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7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7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7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7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7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679" style:parent-style-name="PreformattedText" style:family="paragraph">
      <style:paragraph-properties fo:widows="2" fo:orphans="2" fo:text-align="justify" fo:margin-bottom="0.0833in"/>
      <style:text-properties style:font-name="Roboto Mono" fo:font-style="italic" style:font-style-asian="italic" style:font-style-complex="italic" fo:color="#19191A" fo:font-size="10.5pt" style:font-size-asian="10.5pt" style:font-size-complex="10.5pt"/>
    </style:style>
    <style:style style:name="P680" style:parent-style-name="PreformattedText" style:family="paragraph">
      <style:paragraph-properties fo:widows="2" fo:orphans="2" fo:text-align="justify" fo:margin-bottom="0.0833in"/>
    </style:style>
    <style:style style:name="T681" style:parent-style-name="Car.predefinitoparagrafo" style:family="text">
      <style:text-properties fo:font-style="italic" style:font-style-asian="italic" style:font-style-complex="italic" fo:color="#19191A" fo:font-size="10.5pt" style:font-size-asian="10.5pt" style:font-size-complex="10.5pt"/>
    </style:style>
    <style:style style:name="T68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8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8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685" style:parent-style-name="PreformattedText" style:family="paragraph">
      <style:paragraph-properties fo:widows="2" fo:orphans="2" fo:text-align="justify" fo:margin-bottom="0.0833in"/>
    </style:style>
    <style:style style:name="T686" style:parent-style-name="Car.predefinitoparagrafo" style:family="text">
      <style:text-properties fo:font-style="italic" style:font-style-asian="italic" style:font-style-complex="italic" fo:color="#19191A" fo:font-size="10.5pt" style:font-size-asian="10.5pt" style:font-size-complex="10.5pt"/>
    </style:style>
    <style:style style:name="T68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8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8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9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9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9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9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9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9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9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9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9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69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0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01" style:parent-style-name="Car.predefinitoparagrafo" style:family="text">
      <style:text-properties style:font-name="Roboto Mono" fo:font-style="italic" style:font-style-asian="italic" style:font-style-complex="italic" fo:color="#0066CC" fo:font-size="10.5pt" style:font-size-asian="10.5pt" style:font-size-complex="10.5pt" style:text-underline-type="single" style:text-underline-style="solid" style:text-underline-width="auto" style:text-underline-mode="continuous"/>
    </style:style>
    <style:style style:name="T702" style:parent-style-name="Car.predefinitoparagrafo" style:family="text">
      <style:text-properties style:font-name="Roboto Mono" fo:font-style="italic" style:font-style-asian="italic" style:font-style-complex="italic" fo:color="#0066CC" fo:font-size="10.5pt" style:font-size-asian="10.5pt" style:font-size-complex="10.5pt" style:text-underline-type="single" style:text-underline-style="solid" style:text-underline-width="auto" style:text-underline-mode="continuous"/>
    </style:style>
    <style:style style:name="T70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704" style:parent-style-name="PreformattedText" style:family="paragraph">
      <style:paragraph-properties fo:widows="2" fo:orphans="2" fo:text-align="justify" fo:margin-bottom="0.0833in"/>
    </style:style>
    <style:style style:name="T705" style:parent-style-name="Car.predefinitoparagrafo" style:family="text">
      <style:text-properties fo:font-style="italic" style:font-style-asian="italic" style:font-style-complex="italic" fo:color="#19191A" fo:font-size="10.5pt" style:font-size-asian="10.5pt" style:font-size-complex="10.5pt"/>
    </style:style>
    <style:style style:name="T70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0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0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0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1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1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1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713" style:parent-style-name="PreformattedText" style:family="paragraph">
      <style:paragraph-properties fo:widows="2" fo:orphans="2" fo:text-align="justify" fo:margin-bottom="0.0833in"/>
      <style:text-properties style:font-name="Roboto Mono" fo:font-style="italic" style:font-style-asian="italic" style:font-style-complex="italic" fo:color="#19191A" fo:font-size="10.5pt" style:font-size-asian="10.5pt" style:font-size-complex="10.5pt"/>
    </style:style>
    <style:style style:name="P714" style:parent-style-name="PreformattedText" style:family="paragraph">
      <style:paragraph-properties fo:widows="2" fo:orphans="2" fo:text-align="center" fo:margin-bottom="0.0833in"/>
      <style:text-properties style:font-name="Roboto Mono" fo:font-style="italic" style:font-style-asian="italic" style:font-style-complex="italic" fo:color="#19191A" fo:font-size="10.5pt" style:font-size-asian="10.5pt" style:font-size-complex="10.5pt"/>
    </style:style>
    <style:style style:name="P715" style:parent-style-name="PreformattedText" style:family="paragraph">
      <style:paragraph-properties fo:widows="2" fo:orphans="2" fo:text-align="justify" fo:margin-bottom="0.0833in"/>
      <style:text-properties fo:font-style="italic" style:font-style-asian="italic" style:font-style-complex="italic" fo:color="#19191A" fo:font-size="10.5pt" style:font-size-asian="10.5pt" style:font-size-complex="10.5pt"/>
    </style:style>
    <style:style style:name="P716" style:parent-style-name="PreformattedText" style:family="paragraph">
      <style:paragraph-properties fo:widows="2" fo:orphans="2" fo:text-align="justify" fo:margin-bottom="0.0833in"/>
    </style:style>
    <style:style style:name="T717" style:parent-style-name="Car.predefinitoparagrafo" style:family="text">
      <style:text-properties fo:font-style="italic" style:font-style-asian="italic" style:font-style-complex="italic" fo:color="#19191A" fo:font-size="10.5pt" style:font-size-asian="10.5pt" style:font-size-complex="10.5pt"/>
    </style:style>
    <style:style style:name="T71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1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2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2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2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2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2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2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2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2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728" style:parent-style-name="PreformattedText" style:family="paragraph">
      <style:paragraph-properties fo:widows="2" fo:orphans="2" fo:text-align="justify" fo:margin-bottom="0.0833in"/>
    </style:style>
    <style:style style:name="T729" style:parent-style-name="Car.predefinitoparagrafo" style:family="text">
      <style:text-properties fo:font-style="italic" style:font-style-asian="italic" style:font-style-complex="italic" fo:color="#19191A" fo:font-size="10.5pt" style:font-size-asian="10.5pt" style:font-size-complex="10.5pt"/>
    </style:style>
    <style:style style:name="T73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3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3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3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3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3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36" style:parent-style-name="Car.predefinitoparagrafo" style:family="text">
      <style:text-properties style:font-name="Roboto Mono" fo:font-style="italic" style:font-style-asian="italic" style:font-style-complex="italic" fo:color="#0066CC" fo:font-size="10.5pt" style:font-size-asian="10.5pt" style:font-size-complex="10.5pt" style:text-underline-type="single" style:text-underline-style="solid" style:text-underline-width="auto" style:text-underline-mode="continuous"/>
    </style:style>
    <style:style style:name="T737" style:parent-style-name="Car.predefinitoparagrafo" style:family="text">
      <style:text-properties style:font-name="Roboto Mono" fo:font-style="italic" style:font-style-asian="italic" style:font-style-complex="italic" fo:color="#0066CC" fo:font-size="10.5pt" style:font-size-asian="10.5pt" style:font-size-complex="10.5pt" style:text-underline-type="single" style:text-underline-style="solid" style:text-underline-width="auto" style:text-underline-mode="continuous"/>
    </style:style>
    <style:style style:name="T73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3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4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4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4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4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4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4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746" style:parent-style-name="PreformattedText" style:family="paragraph">
      <style:paragraph-properties fo:widows="2" fo:orphans="2" fo:text-align="justify" fo:margin-bottom="0.0833in"/>
    </style:style>
    <style:style style:name="T747" style:parent-style-name="Car.predefinitoparagrafo" style:family="text">
      <style:text-properties fo:font-style="italic" style:font-style-asian="italic" style:font-style-complex="italic" fo:color="#19191A" fo:font-size="10.5pt" style:font-size-asian="10.5pt" style:font-size-complex="10.5pt"/>
    </style:style>
    <style:style style:name="T74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4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5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5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52" style:parent-style-name="Car.predefinitoparagrafo" style:family="text">
      <style:text-properties style:font-name="Roboto Mono" fo:font-style="italic" style:font-style-asian="italic" style:font-style-complex="italic" fo:color="#0066CC" fo:font-size="10.5pt" style:font-size-asian="10.5pt" style:font-size-complex="10.5pt" style:text-underline-type="single" style:text-underline-style="solid" style:text-underline-width="auto" style:text-underline-mode="continuous"/>
    </style:style>
    <style:style style:name="T75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5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5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5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5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5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5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760" style:parent-style-name="PreformattedText" style:family="paragraph">
      <style:paragraph-properties fo:widows="2" fo:orphans="2" fo:text-align="justify" fo:margin-bottom="0.0833in"/>
    </style:style>
    <style:style style:name="T761" style:parent-style-name="Car.predefinitoparagrafo" style:family="text">
      <style:text-properties fo:font-style="italic" style:font-style-asian="italic" style:font-style-complex="italic" fo:color="#19191A" fo:font-size="10.5pt" style:font-size-asian="10.5pt" style:font-size-complex="10.5pt"/>
    </style:style>
    <style:style style:name="T76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6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6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6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766" style:parent-style-name="PreformattedText" style:family="paragraph">
      <style:paragraph-properties fo:widows="2" fo:orphans="2" fo:text-align="justify" fo:margin-bottom="0.0833in"/>
    </style:style>
    <style:style style:name="T767" style:parent-style-name="Car.predefinitoparagrafo" style:family="text">
      <style:text-properties fo:font-style="italic" style:font-style-asian="italic" style:font-style-complex="italic" fo:color="#19191A" fo:font-size="10.5pt" style:font-size-asian="10.5pt" style:font-size-complex="10.5pt"/>
    </style:style>
    <style:style style:name="T76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6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7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7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7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7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7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775" style:parent-style-name="PreformattedText" style:family="paragraph">
      <style:paragraph-properties fo:widows="2" fo:orphans="2" fo:text-align="justify" fo:margin-bottom="0.0833in"/>
      <style:text-properties style:font-name="Roboto Mono" fo:font-style="italic" style:font-style-asian="italic" style:font-style-complex="italic" fo:color="#19191A" fo:font-size="10.5pt" style:font-size-asian="10.5pt" style:font-size-complex="10.5pt"/>
    </style:style>
    <style:style style:name="P776" style:parent-style-name="PreformattedText" style:family="paragraph">
      <style:paragraph-properties fo:widows="2" fo:orphans="2" fo:text-align="center" fo:margin-bottom="0.0833in"/>
      <style:text-properties style:font-name="Roboto Mono" fo:font-style="italic" style:font-style-asian="italic" style:font-style-complex="italic" fo:color="#19191A" fo:font-size="10.5pt" style:font-size-asian="10.5pt" style:font-size-complex="10.5pt"/>
    </style:style>
    <style:style style:name="P777" style:parent-style-name="PreformattedText" style:family="paragraph">
      <style:paragraph-properties fo:widows="2" fo:orphans="2" fo:text-align="justify" fo:margin-bottom="0.0833in"/>
      <style:text-properties fo:font-style="italic" style:font-style-asian="italic" style:font-style-complex="italic" fo:color="#19191A" fo:font-size="10.5pt" style:font-size-asian="10.5pt" style:font-size-complex="10.5pt"/>
    </style:style>
    <style:style style:name="P778" style:parent-style-name="PreformattedText" style:family="paragraph">
      <style:paragraph-properties fo:widows="2" fo:orphans="2" fo:text-align="justify" fo:margin-bottom="0.0833in"/>
    </style:style>
    <style:style style:name="T779" style:parent-style-name="Car.predefinitoparagrafo" style:family="text">
      <style:text-properties fo:font-style="italic" style:font-style-asian="italic" style:font-style-complex="italic" fo:color="#19191A" fo:font-size="10.5pt" style:font-size-asian="10.5pt" style:font-size-complex="10.5pt"/>
    </style:style>
    <style:style style:name="T78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81" style:parent-style-name="Car.predefinitoparagrafo" style:family="text">
      <style:text-properties style:font-name="Roboto Mono" fo:font-style="italic" style:font-style-asian="italic" style:font-style-complex="italic" fo:color="#0066CC" fo:font-size="10.5pt" style:font-size-asian="10.5pt" style:font-size-complex="10.5pt" style:text-underline-type="single" style:text-underline-style="solid" style:text-underline-width="auto" style:text-underline-mode="continuous"/>
    </style:style>
    <style:style style:name="T782" style:parent-style-name="Car.predefinitoparagrafo" style:family="text">
      <style:text-properties style:font-name="Roboto Mono" fo:font-style="italic" style:font-style-asian="italic" style:font-style-complex="italic" fo:color="#0066CC" fo:font-size="10.5pt" style:font-size-asian="10.5pt" style:font-size-complex="10.5pt" style:text-underline-type="single" style:text-underline-style="solid" style:text-underline-width="auto" style:text-underline-mode="continuous"/>
    </style:style>
    <style:style style:name="T78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8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8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8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8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788" style:parent-style-name="PreformattedText" style:family="paragraph">
      <style:paragraph-properties fo:widows="2" fo:orphans="2" fo:text-align="justify" fo:margin-bottom="0.0833in"/>
    </style:style>
    <style:style style:name="T789" style:parent-style-name="Car.predefinitoparagrafo" style:family="text">
      <style:text-properties fo:font-style="italic" style:font-style-asian="italic" style:font-style-complex="italic" fo:color="#19191A" fo:font-size="10.5pt" style:font-size-asian="10.5pt" style:font-size-complex="10.5pt"/>
    </style:style>
    <style:style style:name="T79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9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9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9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94" style:parent-style-name="Car.predefinitoparagrafo" style:family="text">
      <style:text-properties style:font-name="Roboto Mono" fo:font-style="italic" style:font-style-asian="italic" style:font-style-complex="italic" fo:color="#0066CC" fo:font-size="10.5pt" style:font-size-asian="10.5pt" style:font-size-complex="10.5pt" style:text-underline-type="single" style:text-underline-style="solid" style:text-underline-width="auto" style:text-underline-mode="continuous"/>
    </style:style>
    <style:style style:name="T795" style:parent-style-name="Car.predefinitoparagrafo" style:family="text">
      <style:text-properties style:font-name="Roboto Mono" fo:font-style="italic" style:font-style-asian="italic" style:font-style-complex="italic" fo:color="#0066CC" fo:font-size="10.5pt" style:font-size-asian="10.5pt" style:font-size-complex="10.5pt" style:text-underline-type="single" style:text-underline-style="solid" style:text-underline-width="auto" style:text-underline-mode="continuous"/>
    </style:style>
    <style:style style:name="T79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9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79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799" style:parent-style-name="PreformattedText" style:family="paragraph">
      <style:paragraph-properties fo:widows="2" fo:orphans="2" fo:text-align="justify" fo:margin-bottom="0.0833in"/>
    </style:style>
    <style:style style:name="T800" style:parent-style-name="Car.predefinitoparagrafo" style:family="text">
      <style:text-properties fo:font-style="italic" style:font-style-asian="italic" style:font-style-complex="italic" fo:color="#19191A" fo:font-size="10.5pt" style:font-size-asian="10.5pt" style:font-size-complex="10.5pt"/>
    </style:style>
    <style:style style:name="T80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0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0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0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0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06" style:parent-style-name="Car.predefinitoparagrafo" style:family="text">
      <style:text-properties style:font-name="Roboto Mono" fo:font-style="italic" style:font-style-asian="italic" style:font-style-complex="italic" fo:color="#0066CC" fo:font-size="10.5pt" style:font-size-asian="10.5pt" style:font-size-complex="10.5pt" style:text-underline-type="single" style:text-underline-style="solid" style:text-underline-width="auto" style:text-underline-mode="continuous"/>
    </style:style>
    <style:style style:name="T807" style:parent-style-name="Car.predefinitoparagrafo" style:family="text">
      <style:text-properties style:font-name="Roboto Mono" fo:font-style="italic" style:font-style-asian="italic" style:font-style-complex="italic" fo:color="#0066CC" fo:font-size="10.5pt" style:font-size-asian="10.5pt" style:font-size-complex="10.5pt" style:text-underline-type="single" style:text-underline-style="solid" style:text-underline-width="auto" style:text-underline-mode="continuous"/>
    </style:style>
    <style:style style:name="T80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0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1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11" style:parent-style-name="Car.predefinitoparagrafo" style:family="text">
      <style:text-properties style:font-name="Roboto Mono" fo:font-style="italic" style:font-style-asian="italic" style:font-style-complex="italic" fo:color="#0066CC" fo:font-size="10.5pt" style:font-size-asian="10.5pt" style:font-size-complex="10.5pt" style:text-underline-type="single" style:text-underline-style="solid" style:text-underline-width="auto" style:text-underline-mode="continuous"/>
    </style:style>
    <style:style style:name="T812" style:parent-style-name="Car.predefinitoparagrafo" style:family="text">
      <style:text-properties style:font-name="Roboto Mono" fo:font-style="italic" style:font-style-asian="italic" style:font-style-complex="italic" fo:color="#0066CC" fo:font-size="10.5pt" style:font-size-asian="10.5pt" style:font-size-complex="10.5pt" style:text-underline-type="single" style:text-underline-style="solid" style:text-underline-width="auto" style:text-underline-mode="continuous"/>
    </style:style>
    <style:style style:name="T81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1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1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1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1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1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19" style:parent-style-name="Car.predefinitoparagrafo" style:family="text">
      <style:text-properties style:font-name="Roboto Mono" fo:font-style="italic" style:font-style-asian="italic" style:font-style-complex="italic" fo:color="#0066CC" fo:font-size="10.5pt" style:font-size-asian="10.5pt" style:font-size-complex="10.5pt" style:text-underline-type="single" style:text-underline-style="solid" style:text-underline-width="auto" style:text-underline-mode="continuous"/>
    </style:style>
    <style:style style:name="T82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2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2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2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2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25" style:parent-style-name="Car.predefinitoparagrafo" style:family="text">
      <style:text-properties style:font-name="Roboto Mono" fo:font-style="italic" style:font-style-asian="italic" style:font-style-complex="italic" fo:color="#0066CC" fo:font-size="10.5pt" style:font-size-asian="10.5pt" style:font-size-complex="10.5pt" style:text-underline-type="single" style:text-underline-style="solid" style:text-underline-width="auto" style:text-underline-mode="continuous"/>
    </style:style>
    <style:style style:name="T826" style:parent-style-name="Car.predefinitoparagrafo" style:family="text">
      <style:text-properties style:font-name="Roboto Mono" fo:font-style="italic" style:font-style-asian="italic" style:font-style-complex="italic" fo:color="#0066CC" fo:font-size="10.5pt" style:font-size-asian="10.5pt" style:font-size-complex="10.5pt" style:text-underline-type="single" style:text-underline-style="solid" style:text-underline-width="auto" style:text-underline-mode="continuous"/>
    </style:style>
    <style:style style:name="T82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2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2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3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31" style:parent-style-name="Car.predefinitoparagrafo" style:family="text">
      <style:text-properties style:font-name="Roboto Mono" fo:font-style="italic" style:font-style-asian="italic" style:font-style-complex="italic" fo:color="#0066CC" fo:font-size="10.5pt" style:font-size-asian="10.5pt" style:font-size-complex="10.5pt" style:text-underline-type="single" style:text-underline-style="solid" style:text-underline-width="auto" style:text-underline-mode="continuous"/>
    </style:style>
    <style:style style:name="P832" style:parent-style-name="PreformattedText" style:family="paragraph">
      <style:paragraph-properties fo:widows="2" fo:orphans="2" fo:text-align="justify" fo:margin-bottom="0.0833in"/>
    </style:style>
    <style:style style:name="T833" style:parent-style-name="Car.predefinitoparagrafo" style:family="text">
      <style:text-properties style:font-name="Roboto Mono" fo:font-style="italic" style:font-style-asian="italic" style:font-style-complex="italic" fo:color="#0066CC" fo:font-size="10.5pt" style:font-size-asian="10.5pt" style:font-size-complex="10.5pt" style:text-underline-type="single" style:text-underline-style="solid" style:text-underline-width="auto" style:text-underline-mode="continuous"/>
    </style:style>
    <style:style style:name="T83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3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3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3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3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39" style:parent-style-name="Car.predefinitoparagrafo" style:family="text">
      <style:text-properties style:font-name="Roboto Mono" fo:font-style="italic" style:font-style-asian="italic" style:font-style-complex="italic" fo:color="#0066CC" fo:font-size="10.5pt" style:font-size-asian="10.5pt" style:font-size-complex="10.5pt" style:text-underline-type="single" style:text-underline-style="solid" style:text-underline-width="auto" style:text-underline-mode="continuous"/>
    </style:style>
    <style:style style:name="T840" style:parent-style-name="Car.predefinitoparagrafo" style:family="text">
      <style:text-properties style:font-name="Roboto Mono" fo:font-style="italic" style:font-style-asian="italic" style:font-style-complex="italic" fo:color="#0066CC" fo:font-size="10.5pt" style:font-size-asian="10.5pt" style:font-size-complex="10.5pt" style:text-underline-type="single" style:text-underline-style="solid" style:text-underline-width="auto" style:text-underline-mode="continuous"/>
    </style:style>
    <style:style style:name="T841" style:parent-style-name="Car.predefinitoparagrafo" style:family="text">
      <style:text-properties style:font-name="Roboto Mono" fo:font-style="italic" style:font-style-asian="italic" style:font-style-complex="italic" fo:color="#0066CC" fo:font-size="10.5pt" style:font-size-asian="10.5pt" style:font-size-complex="10.5pt" style:text-underline-type="single" style:text-underline-style="solid" style:text-underline-width="auto" style:text-underline-mode="continuous"/>
    </style:style>
    <style:style style:name="T84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843" style:parent-style-name="PreformattedText" style:family="paragraph">
      <style:paragraph-properties fo:widows="2" fo:orphans="2" fo:text-align="justify" fo:margin-bottom="0.0833in"/>
    </style:style>
    <style:style style:name="T844" style:parent-style-name="Car.predefinitoparagrafo" style:family="text">
      <style:text-properties fo:font-style="italic" style:font-style-asian="italic" style:font-style-complex="italic" fo:color="#19191A" fo:font-size="10.5pt" style:font-size-asian="10.5pt" style:font-size-complex="10.5pt"/>
    </style:style>
    <style:style style:name="T84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4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4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4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4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50" style:parent-style-name="Car.predefinitoparagrafo" style:family="text">
      <style:text-properties style:font-name="Roboto Mono" fo:font-style="italic" style:font-style-asian="italic" style:font-style-complex="italic" fo:color="#0066CC" fo:font-size="10.5pt" style:font-size-asian="10.5pt" style:font-size-complex="10.5pt" style:text-underline-type="single" style:text-underline-style="solid" style:text-underline-width="auto" style:text-underline-mode="continuous"/>
    </style:style>
    <style:style style:name="T851" style:parent-style-name="Car.predefinitoparagrafo" style:family="text">
      <style:text-properties style:font-name="Roboto Mono" fo:font-style="italic" style:font-style-asian="italic" style:font-style-complex="italic" fo:color="#0066CC" fo:font-size="10.5pt" style:font-size-asian="10.5pt" style:font-size-complex="10.5pt" style:text-underline-type="single" style:text-underline-style="solid" style:text-underline-width="auto" style:text-underline-mode="continuous"/>
    </style:style>
    <style:style style:name="T852" style:parent-style-name="Car.predefinitoparagrafo" style:family="text">
      <style:text-properties style:font-name="Roboto Mono" fo:font-style="italic" style:font-style-asian="italic" style:font-style-complex="italic" fo:color="#0066CC" fo:font-size="10.5pt" style:font-size-asian="10.5pt" style:font-size-complex="10.5pt" style:text-underline-type="single" style:text-underline-style="solid" style:text-underline-width="auto" style:text-underline-mode="continuous"/>
    </style:style>
    <style:style style:name="T85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854" style:parent-style-name="PreformattedText" style:family="paragraph">
      <style:paragraph-properties fo:widows="2" fo:orphans="2" fo:text-align="justify" fo:margin-bottom="0.0833in"/>
    </style:style>
    <style:style style:name="T855" style:parent-style-name="Car.predefinitoparagrafo" style:family="text">
      <style:text-properties fo:font-style="italic" style:font-style-asian="italic" style:font-style-complex="italic" fo:color="#19191A" fo:font-size="10.5pt" style:font-size-asian="10.5pt" style:font-size-complex="10.5pt"/>
    </style:style>
    <style:style style:name="T85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5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5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5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6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6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6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863" style:parent-style-name="PreformattedText" style:family="paragraph">
      <style:paragraph-properties fo:widows="2" fo:orphans="2" fo:text-align="justify" fo:margin-bottom="0.0833in"/>
    </style:style>
    <style:style style:name="T864" style:parent-style-name="Car.predefinitoparagrafo" style:family="text">
      <style:text-properties fo:font-style="italic" style:font-style-asian="italic" style:font-style-complex="italic" fo:color="#19191A" fo:font-size="10.5pt" style:font-size-asian="10.5pt" style:font-size-complex="10.5pt"/>
    </style:style>
    <style:style style:name="T86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6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6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6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869" style:parent-style-name="PreformattedText" style:family="paragraph">
      <style:paragraph-properties fo:widows="2" fo:orphans="2" fo:text-align="justify" fo:margin-bottom="0.0833in"/>
    </style:style>
    <style:style style:name="T870" style:parent-style-name="Car.predefinitoparagrafo" style:family="text">
      <style:text-properties fo:font-style="italic" style:font-style-asian="italic" style:font-style-complex="italic" fo:color="#19191A" fo:font-size="10.5pt" style:font-size-asian="10.5pt" style:font-size-complex="10.5pt"/>
    </style:style>
    <style:style style:name="T87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7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7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7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7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7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877" style:parent-style-name="PreformattedText" style:family="paragraph">
      <style:paragraph-properties fo:widows="2" fo:orphans="2" fo:text-align="justify" fo:margin-bottom="0.0833in"/>
      <style:text-properties style:font-name="Roboto Mono" fo:font-style="italic" style:font-style-asian="italic" style:font-style-complex="italic" fo:color="#19191A" fo:font-size="10.5pt" style:font-size-asian="10.5pt" style:font-size-complex="10.5pt"/>
    </style:style>
    <style:style style:name="P878" style:parent-style-name="PreformattedText" style:family="paragraph">
      <style:paragraph-properties fo:widows="2" fo:orphans="2" fo:text-align="center" fo:margin-bottom="0.0833in"/>
    </style:style>
    <style:style style:name="T879" style:parent-style-name="Car.predefinitoparagrafo" style:family="text">
      <style:text-properties fo:font-style="italic" style:font-style-asian="italic" style:font-style-complex="italic" fo:color="#19191A" fo:font-size="10.5pt" style:font-size-asian="10.5pt" style:font-size-complex="10.5pt"/>
    </style:style>
    <style:style style:name="T88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881" style:parent-style-name="PreformattedText" style:family="paragraph">
      <style:paragraph-properties fo:widows="2" fo:orphans="2" fo:text-align="justify" fo:margin-bottom="0.0833in"/>
      <style:text-properties fo:font-style="italic" style:font-style-asian="italic" style:font-style-complex="italic" fo:color="#19191A" fo:font-size="10.5pt" style:font-size-asian="10.5pt" style:font-size-complex="10.5pt"/>
    </style:style>
    <style:style style:name="P882" style:parent-style-name="PreformattedText" style:family="paragraph">
      <style:paragraph-properties fo:widows="2" fo:orphans="2" fo:text-align="justify" fo:margin-bottom="0.0833in"/>
    </style:style>
    <style:style style:name="T883" style:parent-style-name="Car.predefinitoparagrafo" style:family="text">
      <style:text-properties fo:font-style="italic" style:font-style-asian="italic" style:font-style-complex="italic" fo:color="#19191A" fo:font-size="10.5pt" style:font-size-asian="10.5pt" style:font-size-complex="10.5pt"/>
    </style:style>
    <style:style style:name="T88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8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8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8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8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8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9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9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9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9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9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9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89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897" style:parent-style-name="PreformattedText" style:family="paragraph">
      <style:paragraph-properties fo:widows="2" fo:orphans="2" fo:text-align="justify" fo:margin-bottom="0.0833in"/>
    </style:style>
    <style:style style:name="T898" style:parent-style-name="Car.predefinitoparagrafo" style:family="text">
      <style:text-properties fo:font-style="italic" style:font-style-asian="italic" style:font-style-complex="italic" fo:color="#19191A" fo:font-size="10.5pt" style:font-size-asian="10.5pt" style:font-size-complex="10.5pt"/>
    </style:style>
    <style:style style:name="T89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0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0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0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0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0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0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0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0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0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0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1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1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1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1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1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1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1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1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1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1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2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2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2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923" style:parent-style-name="PreformattedText" style:family="paragraph">
      <style:paragraph-properties fo:widows="2" fo:orphans="2" fo:text-align="justify" fo:margin-bottom="0.0833in"/>
    </style:style>
    <style:style style:name="T924" style:parent-style-name="Car.predefinitoparagrafo" style:family="text">
      <style:text-properties fo:font-style="italic" style:font-style-asian="italic" style:font-style-complex="italic" fo:color="#19191A" fo:font-size="10.5pt" style:font-size-asian="10.5pt" style:font-size-complex="10.5pt"/>
    </style:style>
    <style:style style:name="T92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2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2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928" style:parent-style-name="PreformattedText" style:family="paragraph">
      <style:paragraph-properties fo:widows="2" fo:orphans="2" fo:text-align="justify" fo:margin-bottom="0.0833in"/>
    </style:style>
    <style:style style:name="T929" style:parent-style-name="Car.predefinitoparagrafo" style:family="text">
      <style:text-properties fo:font-style="italic" style:font-style-asian="italic" style:font-style-complex="italic" fo:color="#19191A" fo:font-size="10.5pt" style:font-size-asian="10.5pt" style:font-size-complex="10.5pt"/>
    </style:style>
    <style:style style:name="T93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3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3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3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934" style:parent-style-name="PreformattedText" style:family="paragraph">
      <style:paragraph-properties fo:widows="2" fo:orphans="2" fo:text-align="justify" fo:margin-bottom="0.0833in"/>
      <style:text-properties style:font-name="Roboto Mono" fo:font-style="italic" style:font-style-asian="italic" style:font-style-complex="italic" fo:color="#19191A" fo:font-size="10.5pt" style:font-size-asian="10.5pt" style:font-size-complex="10.5pt"/>
    </style:style>
    <style:style style:name="P935" style:parent-style-name="PreformattedText" style:family="paragraph">
      <style:paragraph-properties fo:widows="2" fo:orphans="2" fo:text-align="center" fo:margin-bottom="0.0833in"/>
      <style:text-properties style:font-name="Roboto Mono" fo:font-style="italic" style:font-style-asian="italic" style:font-style-complex="italic" fo:color="#19191A" fo:font-size="10.5pt" style:font-size-asian="10.5pt" style:font-size-complex="10.5pt"/>
    </style:style>
    <style:style style:name="P936" style:parent-style-name="PreformattedText" style:family="paragraph">
      <style:paragraph-properties fo:widows="2" fo:orphans="2" fo:text-align="justify" fo:margin-bottom="0.0833in"/>
      <style:text-properties fo:font-style="italic" style:font-style-asian="italic" style:font-style-complex="italic" fo:color="#19191A" fo:font-size="10.5pt" style:font-size-asian="10.5pt" style:font-size-complex="10.5pt"/>
    </style:style>
    <style:style style:name="P937" style:parent-style-name="PreformattedText" style:family="paragraph">
      <style:paragraph-properties fo:widows="2" fo:orphans="2" fo:text-align="justify" fo:margin-bottom="0.0833in"/>
    </style:style>
    <style:style style:name="T938" style:parent-style-name="Car.predefinitoparagrafo" style:family="text">
      <style:text-properties fo:font-style="italic" style:font-style-asian="italic" style:font-style-complex="italic" fo:color="#19191A" fo:font-size="10.5pt" style:font-size-asian="10.5pt" style:font-size-complex="10.5pt"/>
    </style:style>
    <style:style style:name="T93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4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4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4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4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4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4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4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4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4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4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5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51"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5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5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54"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5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956" style:parent-style-name="PreformattedText" style:family="paragraph">
      <style:paragraph-properties fo:widows="2" fo:orphans="2" fo:text-align="justify" fo:margin-bottom="0.0833in"/>
    </style:style>
    <style:style style:name="T957" style:parent-style-name="Car.predefinitoparagrafo" style:family="text">
      <style:text-properties fo:font-style="italic" style:font-style-asian="italic" style:font-style-complex="italic" fo:color="#19191A" fo:font-size="10.5pt" style:font-size-asian="10.5pt" style:font-size-complex="10.5pt"/>
    </style:style>
    <style:style style:name="T95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5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60"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61" style:parent-style-name="Car.predefinitoparagrafo" style:family="text">
      <style:text-properties style:font-name="Roboto Mono" fo:font-style="italic" style:font-style-asian="italic" style:font-style-complex="italic" fo:color="#0066CC" fo:font-size="10.5pt" style:font-size-asian="10.5pt" style:font-size-complex="10.5pt" style:text-underline-type="single" style:text-underline-style="solid" style:text-underline-width="auto" style:text-underline-mode="continuous"/>
    </style:style>
    <style:style style:name="T96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63"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964" style:parent-style-name="PreformattedText" style:family="paragraph">
      <style:paragraph-properties fo:widows="2" fo:orphans="2" fo:text-align="justify" fo:margin-bottom="0.0833in"/>
    </style:style>
    <style:style style:name="T965" style:parent-style-name="Car.predefinitoparagrafo" style:family="text">
      <style:text-properties fo:font-style="italic" style:font-style-asian="italic" style:font-style-complex="italic" fo:color="#19191A" fo:font-size="10.5pt" style:font-size-asian="10.5pt" style:font-size-complex="10.5pt"/>
    </style:style>
    <style:style style:name="T96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6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6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6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70" style:parent-style-name="Car.predefinitoparagrafo" style:family="text">
      <style:text-properties style:font-name="Roboto Mono" fo:font-style="italic" style:font-style-asian="italic" style:font-style-complex="italic" fo:color="#0066CC" fo:font-size="10.5pt" style:font-size-asian="10.5pt" style:font-size-complex="10.5pt" style:text-underline-type="single" style:text-underline-style="solid" style:text-underline-width="auto" style:text-underline-mode="continuous"/>
    </style:style>
    <style:style style:name="T971" style:parent-style-name="Car.predefinitoparagrafo" style:family="text">
      <style:text-properties style:font-name="Roboto Mono" fo:font-style="italic" style:font-style-asian="italic" style:font-style-complex="italic" fo:color="#0066CC" fo:font-size="10.5pt" style:font-size-asian="10.5pt" style:font-size-complex="10.5pt" style:text-underline-type="single" style:text-underline-style="solid" style:text-underline-width="auto" style:text-underline-mode="continuous"/>
    </style:style>
    <style:style style:name="T97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973" style:parent-style-name="PreformattedText" style:family="paragraph">
      <style:paragraph-properties fo:widows="2" fo:orphans="2" fo:text-align="justify" fo:margin-bottom="0.0833in"/>
    </style:style>
    <style:style style:name="T974" style:parent-style-name="Car.predefinitoparagrafo" style:family="text">
      <style:text-properties fo:font-style="italic" style:font-style-asian="italic" style:font-style-complex="italic" fo:color="#19191A" fo:font-size="10.5pt" style:font-size-asian="10.5pt" style:font-size-complex="10.5pt"/>
    </style:style>
    <style:style style:name="T975"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76"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77"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78"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T979"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980" style:parent-style-name="PreformattedText" style:family="paragraph">
      <style:paragraph-properties fo:widows="2" fo:orphans="2" fo:text-align="justify" fo:margin-bottom="0.0833in"/>
    </style:style>
    <style:style style:name="T981" style:parent-style-name="Car.predefinitoparagrafo" style:family="text">
      <style:text-properties fo:font-style="italic" style:font-style-asian="italic" style:font-style-complex="italic" fo:color="#19191A" fo:font-size="10.5pt" style:font-size-asian="10.5pt" style:font-size-complex="10.5pt"/>
    </style:style>
    <style:style style:name="T982" style:parent-style-name="Car.predefinitoparagrafo" style:family="text">
      <style:text-properties style:font-name="Roboto Mono" fo:font-style="italic" style:font-style-asian="italic" style:font-style-complex="italic" fo:color="#19191A" fo:font-size="10.5pt" style:font-size-asian="10.5pt" style:font-size-complex="10.5pt"/>
    </style:style>
    <style:style style:name="P983" style:parent-style-name="Standard" style:family="paragraph">
      <style:paragraph-properties style:text-autospace="none" fo:text-align="justify" fo:margin-bottom="0.0784in" fo:line-height="0.2756in"/>
      <style:text-properties style:font-name-asian="TimesNewRoman" style:font-name-complex="TimesNewRoman" fo:font-style="italic" style:font-style-asian="italic" style:font-style-complex="italic" fo:color="#000000" fo:font-size="10.5pt" style:font-size-asian="10.5pt" style:font-size-complex="10.5pt"/>
    </style:style>
  </office:automatic-styles>
  <office:body>
    <office:text text:use-soft-page-breaks="true">
      <text:p text:style-name="P1"/>
      <text:p text:style-name="P3">COMUNE DI PREDOSA</text:p>
      <text:p text:style-name="P4"/>
      <text:p text:style-name="P5">CODICE INTEGRATIVO DI COMPORTAMENTO</text:p>
      <text:p text:style-name="P6"><text:span text:style-name="T7"><text:s/>A NORMA DELL'ARTICOLO 54 DEL DECRETO<text:s/></text:span><text:span text:style-name="T8">LEGISLATIVO</text:span></text:p>
      <text:p text:style-name="P9"><text:span text:style-name="T10">30 MARZO 2001, N. 165 E DEL D.P.R. 16 APRILE 2013 N. 62.</text:span></text:p>
      <text:p text:style-name="P11"/>
      <text:p text:style-name="P12">INDICE</text:p>
      <text:p text:style-name="P13"><text:span text:style-name="T14">Art. 1<text:s/></text:span><text:span text:style-name="T15">Disposizioni di carattere generale</text:span></text:p>
      <text:p text:style-name="P16"><text:span text:style-name="T17">Art. 2<text:s/></text:span><text:span text:style-name="T18">Ambito di applicazione</text:span></text:p>
      <text:p text:style-name="P19"><text:span text:style-name="T20">Art. 3<text:s/></text:span><text:span text:style-name="T21">Prevenzione dei conflitti di interesse, reali e potenziali</text:span></text:p>
      <text:p text:style-name="P22"><text:span text:style-name="T23">Art.4<text:s/></text:span><text:span text:style-name="T24">Rapporti con il pubblico e con i terzi</text:span></text:p>
      <text:p text:style-name="P25"><text:span text:style-name="T26">Art. 5<text:s/></text:span><text:span text:style-name="T27">Correttezza e comportamento in servizio</text:span></text:p>
      <text:p text:style-name="P28">Art. 6 Disposizioni particolari per il personale in telelavoro e lavoro agile</text:p>
      <text:p text:style-name="P29"><text:span text:style-name="T30">Art. 7<text:s/></text:span><text:span text:style-name="T31">Collaborazione attiva dei dipendenti per prevenire fenomeni di corruzione</text:span></text:p>
      <text:p text:style-name="P32"><text:span text:style-name="T33">Art. 7<text:s/></text:span><text:span text:style-name="T34">Comportamento nei rapporti privati</text:span></text:p>
      <text:p text:style-name="P35">Art. 9 Responsabili</text:p>
      <text:p text:style-name="P36">Art.10 Utilizzo delle tecnologie informatiche e dei mezzi di<text:s/>informazione e social media</text:p>
      <text:p text:style-name="P37"><text:span text:style-name="T38">Art. 11 Vigilanza, monitoraggio e attività formative</text:span></text:p>
      <text:p text:style-name="P39">Art.12 Norme finali</text:p>
      <text:p text:style-name="P40"/>
      <text:p text:style-name="P41"/>
      <text:p text:style-name="P42"/>
      <text:p text:style-name="P43"/>
      <text:p text:style-name="P44"/>
      <text:p text:style-name="P45"/>
      <text:p text:style-name="P46"/>
      <text:p text:style-name="P47"/>
      <text:soft-page-break/>
      <text:p text:style-name="P48">ART.1 DISPOSIZIONI DI CARATTERE GENERALE</text:p>
      <text:p text:style-name="P49"><text:span text:style-name="T50">1. Il presente Codice di Comportamento del<text:s/></text:span><text:span text:style-name="T51">Comune di Predosa, di seguito denominato “Codice”, integra e<text:s/></text:span><text:span text:style-name="T52">specifica le previsioni del Codice di comportamento dei dipendenti pubblici, approvato con D.P.R. 16 aprile 2013 n. 62, ai sensi dell’articolo 54 del Decreto Legislativo 30 marzo 2001, n. 165.</text:span></text:p>
      <text:p text:style-name="P53">ART.2 AMBITO DI APPLICAZIONE</text:p>
      <text:p text:style-name="P54"><text:span text:style-name="T55">1</text:span><text:span text:style-name="T56">. Il presente Codice si applica a</text:span><text:span text:style-name="T57"><text:s/>tutti i dipendenti del<text:s/></text:span><text:span text:style-name="T58">Comune di<text:s/></text:span><text:span text:style-name="T59">Predosa</text:span><text:span text:style-name="T60">, sia a tempo indeterminato che determinato, di qualsiasi qualifica.</text:span></text:p>
      <text:p text:style-name="P61">2. Gli obblighi di condotta previsti dal presente Codice, sono estesi, per quanto compatibili, a tutti i collaboratori o consulenti, con qualsiasi<text:s/>tipologia di contratto o incarico ed a qualsiasi titolo, ai titolari di organi e di incarichi negli uffici di diretta collaborazione delle autorità politiche, nonché nei confronti dei collaboratori a qualsiasi titolo di imprese fornitrici di beni o servizi o che realizzano opere in favore dell’amministrazione comunale. A tale fine, negli atti di incarico o nei contratti di acquisizioni delle collaborazioni, delle consulenze o dei servizi, o in altro documento avente natura negoziale e regolativa, devono essere inserite apposite disposizioni o clausole di risoluzione o decadenza del rapporto in caso di violazione degli obblighi derivanti dal presente Codice e dal Codice Generale.</text:p>
      <text:p text:style-name="P62">ART.3 PREVENZIONE DEI CONFLITTI DI INTERESSE, REALI E POTENZIALI</text:p>
      <text:p text:style-name="P63">1. Il personale neoassunto e i collaboratori a qualsiasi titolo incaricati sono tenuti a comunicare all'atto dell'assunzione o del conferimento dell'incarico:</text:p>
      <text:p text:style-name="P64">a) tutti i propri rapporti di collaborazione e, per quanto ne sia a conoscenza, dei parenti o affini entro il secondo grado, del coniuge o del convivente, con soggetti privati in qualunque modo retribuiti e intrattenuti negli ultimi tre anni; a condizione che tali rapporti siano intercorsi o intercorrano con soggetti che abbiano interessi in attività o decisioni inerenti all’ufficio di appartenenza e alle attività svolte;</text:p>
      <text:p text:style-name="P65">b) l’esercizio di attività, professionali o economiche, per quanto di propria conoscenza, da parte di parenti e affini entro il secondo grado, coniuge o convivente che li pongano in contatto non occasionale con le attività inerenti l’ufficio di assegnazione;</text:p>
      <text:p text:style-name="P66">c) il possesso di partecipazioni azionarie e altri interessi finanziari laddove possano porlo in conflitto di interessi con l’attività di competenza;</text:p>
      <text:p text:style-name="P67">d) l’assunzione di incarichi di rappresentanza in associazioni, fondazioni, altri enti pubblici di qualsiasi natura, ivi compresi gli incarichi elettivi o di rappresentanza nei partiti politici, qualora da ciò possano derivare obblighi o vincoli tali da potere interferire con l’esercizio delle funzioni dell Comune.</text:p>
      <text:soft-page-break/>
      <text:p text:style-name="P68">2. I soggetti di cui all’art. 2, sono tenuti a comunicare, per iscritto, al proprio Responsabile le circostanze in cui sia intervenuto per dovere d’ufficio o abbia partecipato a qualsiasi titolo ad un procedimento, anche senza esserne responsabile, rispetto al quale possano essere coinvolti interessi propri.</text:p>
      <text:p text:style-name="P69">3. Il personale di cui all’art. 2 è tenuto:</text:p>
      <text:p text:style-name="P70">a) ad astenersi dal prendere decisioni o svolgere attività inerenti alle proprie mansioni in situazioni di potenziale conflitto di interessi<text:s/>con interessi propri, del coniuge, di conviventi, di parenti, di affini entro il secondo grado, nonché in ogni altro caso in cui esistano gravi ragioni di convenienza. Il conflitto può riguardare interessi di qualsiasi natura, anche non patrimoniali;</text:p>
      <text:p text:style-name="P71">b) ad<text:s/>astenersi da qualsiasi trattamento preferenziale e in relazione alle pratiche dell'ufficio di competenza, dal manifestare, durante l'attività lavorativa, orientamenti politici o ideologici, tali da ingenerare dubbi sull’imparzialità della propria azione;</text:p>
      <text:p text:style-name="P72">c) ad evitare nella gestione dei contratti per conto del Comune, situazioni di conflitto di interessi, segnalando tempestivamente al responsabile dell’ufficio eventuali proposte, da parte del concorrente e dell’aggiudicatario, che comportino vantaggi personali o offerte di denaro o doni per il dipendente o per i suoi parenti o affini entro il secondo grado, o per il coniuge o il convivente.</text:p>
      <text:p text:style-name="P73">4. Sul conflitto di interesse del dipendente decide il Responsabile dell’Ufficio di appartenenza, che comunica per iscritto le proprie valutazioni all’interessato, al Sindaco o suo delegato e al Segretario Comunale. Nel caso in cui la situazione di conflitto riguardi il Responsabile, sulla stessa decide il Segretario Comunale e, se riguarda il Segretario, il Sindaco.</text:p>
      <text:p text:style-name="P74">5. Al personale di cui all’art. 2, è fatto divieto di:</text:p>
      <text:p text:style-name="P75">a) avere, direttamente o per interposta persona, interessi economici in enti, imprese e società che operano nei settori di interesse dell’attività del Comune;</text:p>
      <text:p text:style-name="P76">b) assumere altro impiego od incarico, nonché<text:s/>esercitare attività professionale, commerciale e industriale, salvo si tratti di incarichi prettamente occasionali in settori non di interesse del Comune, che devono essere in ogni caso autorizzati dal Responsabile;</text:p>
      <text:p text:style-name="P77">c) svolgere, anche occasionalmente, attività libero professionale;</text:p>
      <text:p text:style-name="P78">d) iscriversi ad albi professionali qualora le specifiche disposizioni di legge che disciplinano le singole professioni richiedano, come presupposto all’iscrizione stessa, l’esercizio in via esclusiva dell’attività libero professionale;</text:p>
      <text:p text:style-name="P79">e) svolgere attività o prestazioni lavorative a favore di enti o privati, che abbiano per oggetto consulenze, attività istruttorie, richiesta di rilascio di pareri o valutazioni di carattere tecnico, presentazione di istanze, di comunicazioni, comunque denominate, in corso con il Comune;</text:p>
      <text:soft-page-break/>
      <text:p text:style-name="P80">f) accettare incarichi di consulenza o collaborazione di qualsiasi natura, gratuiti o retribuiti, da soggetti privati, da società partecipate e controllate, nonché da enti pubblici economici che abbiano, o abbiano avuto, nel biennio precedente alla assunzione dell’ufficio, un interesse economico significativo in decisioni o attività inerenti all’ufficio di appartenenza del dipendente medesimo;</text:p>
      <text:p text:style-name="P81">g) accettare, per sé o per altri, regali o altre utilità, salvo quelli d’uso di modico valore (orientativamente 150 euro) offerti occasionalmente nell’ambito delle normali relazioni di cortesia e nell’ambito delle consuetudini;</text:p>
      <text:p text:style-name="P82">h) chiedere o sollecitare, per sé o per altri, indipendentemente dalla circostanza che il fatto possa<text:s/>costituire reato, regali o altre utilità, anche di modico valore a titolo di corrispettivo per compiere o per aver compiuto un atto del proprio ufficio da parte di soggetti che possano trarre benefici da decisioni o attività inerenti all’ufficio, o da soggetti nei cui confronti lo stesso è chiamato ad esercitare attività o potestà proprie dell’ufficio ricoperto;</text:p>
      <text:p text:style-name="P83">ART.4 RAPPORTI CON IL PUBBLICO E CON I TERZI</text:p>
      <text:p text:style-name="P84">1. Al fine di favorire un rapporto collaborativo tra il Comune e i soggetti interessati a qualunque titolo dall’attività da esso svolta, il personale di cui all’art. 2, è tenuto:</text:p>
      <text:p text:style-name="P85">a) ad assicurare la qualità dell'attività svolta a supporto della funzione istituzionale, fornendo motivato e accurato riscontro alle istanze ed alla corrispondenza;</text:p>
      <text:p text:style-name="P86">b) ad attenersi nella trattazione delle pratiche all’ordine cronologico, salvo diverse esigenze di servizio o diverso ordine di priorità stabilito dal Responsabile o dal Segretario Comunale;</text:p>
      <text:p text:style-name="P87">c) a consentire l'accesso alle informazioni a coloro che ne abbiano titolo, nei limiti in cui ciò non sia escluso dal segreto d'ufficio, da disposizioni legislative o regolamentari e dagli obblighi di riservatezza.</text:p>
      <text:p text:style-name="P88">2. Al personale di cui all’art. 2, è fatto divieto:</text:p>
      <text:p text:style-name="P89">a) di violare il segreto d’ufficio diffondendo notizie riservate e<text:s/>informazioni apprese nell’ambito dell’attività svolta, rilasciando agli interessati informazioni in merito all’esito di attività in corso;</text:p>
      <text:p text:style-name="P90">b) di intrattenere rapporti con i mezzi di informazione sugli argomenti istituzionali, salvo che sia preposto a tale<text:s/>attività. Il personale è tenuto ad informare preventivamente il Responsabile dei casi in cui sia destinatario di richieste di informazioni o chiarimenti da parte di organi di stampa;</text:p>
      <text:p text:style-name="P91">c) di tenere comportamenti che possano nuocere agli interessi o all'immagine del Comune, nonché al rispetto delle istituzioni, astenendosi dall’esprimere valutazioni e rilasciare giudizi o dichiarazioni pubbliche inappropriate o offensive anche attraverso il web, i social media, i blog o i forum, ancorché aperti ad un numero limitato di utenti;</text:p>
      <text:p text:style-name="P92"><text:span text:style-name="T93">d) di pubblicare, anche attraverso il web, i social media, i blog o i forum, foto o video che esprimono<text:s/></text:span><text:soft-page-break/><text:span text:style-name="T94">giudizi sull'operato dell'Amministrazione o comunque lesivi dell’immagine dell’Ente,<text:s/></text:span><text:span text:style-name="T95">l’onorabilità dei colleghi, nonché la riservatezz</text:span><text:span text:style-name="T96">a o la dignità delle persone.</text:span></text:p>
      <text:p text:style-name="P97">ART. 5 CORRETTEZZA E COMPORTAMENTO IN SERVIZIO</text:p>
      <text:p text:style-name="P98">1. Il personale di cui all’art. 2 è tenuto:</text:p>
      <text:p text:style-name="P99">a) ad osservare i provvedimenti, i regolamenti e le disposizioni di servizio;</text:p>
      <text:p text:style-name="P100">b) ad assolvere con diligenza i compiti assegnati dal Responsabile o dal soggetto sovraordinato competente ad impartire disposizioni di servizio;</text:p>
      <text:p text:style-name="P101">c) a contribuire in modo proattivo al raggiungimento degli obiettivi strategici definiti dall’Amministrazione; a tale fine, in coerenza con il ruolo svolto, propone gli obiettivi operativi, mette in atto le azioni necessarie per il loro raggiungimento e contribuisce all’ottimale funzionamento del sistema di misurazione della valutazione della performance organizzativa e individuale;</text:p>
      <text:p text:style-name="P102">d) ad assicurare costantemente la massima collaborazione nelle relazioni con i colleghi, i collaboratori ed i relativi responsabili, nel rispetto delle reciproche posizioni istituzionali; evitando atteggiamenti e comportamenti che possano turbare il clima di serenità nell’ambiente di lavoro;</text:p>
      <text:p text:style-name="P103">e) ad accrescere il proprio aggiornamento professionale aderendo ai corsi di formazione obbligatori proposti dall’amministrazione;</text:p>
      <text:p text:style-name="P104"><text:span text:style-name="T105">f) a farsi<text:s/></text:span><text:span text:style-name="T106">riconoscere attraverso l'esposizione in modo visibile del badge od altro supporto identificativo messo a<text:s/></text:span><text:span text:style-name="T107">disposizione dall'amministrazione, salvo diverse disposizioni di servizio, anche in considerazione della sicurezza dei dipendenti;</text:span></text:p>
      <text:p text:style-name="P108">2. Il personale di cui all’art. 2, nell’ambito degli obblighi derivanti da norme e regolamenti interni, è altresì tenuto:</text:p>
      <text:p text:style-name="P109">a)<text:s/>ad osservare gli obblighi di riservatezza;</text:p>
      <text:p text:style-name="P110">b) a comunicare tempestivamente le informazioni inerenti all'orario di lavoro e alla presenza in servizio, adempiendo correttamente agli obblighi previsti per la rilevazione delle presenze;</text:p>
      <text:p text:style-name="P111">c) a comunicare entro sette giorni all’Ufficio preposto ogni mutamento di residenza e domicilio, nonché del recapito ove possano essere indirizzate comunicazioni d’ufficio;</text:p>
      <text:p text:style-name="P112">d) a comunicare, senza ritardo, al Segretario Comunale <text:s/>di essere destinatario di un provvedimento di richiesta di rinvio a giudizio, o di un decreto di penale di condanna, ovvero di citazione diretta a giudizio o di giudizio immediato;</text:p>
      <text:p text:style-name="P113">e) a comunicare tempestivamente al Segretario Comunale le azioni giudiziarie che il dipendente intenda eventualmente promuovere nei confronti di terzi o che siano promossi da parte di terzi nei suoi confronti, in relazione a fatti inerenti l’attività istituzionale;</text:p>
      <text:soft-page-break/>
      <text:p text:style-name="P114">f) qualora invitato dall'Amministrazione, a evitare un abbigliamento ritenuto non consono alle funzioni istituzionali svolte.</text:p>
      <text:p text:style-name="P115">3. Il personale di cui all’art. 2, nel disporre dei beni e delle risorse di cui dispone per ragioni d’ufficio, è tenuto:</text:p>
      <text:p text:style-name="P116">a) ad utilizzare i mezzi, il materiale o le attrezzature nel rispetto della Legge e delle condizioni previste;</text:p>
      <text:p text:style-name="P117">b) a<text:s/>mantenere la funzionalità ed il decoro dell’ufficio e dei beni di cui dispone per ragioni d’ufficio adottando le accortezze necessarie al mantenimento della loro efficienza e integrità; in caso di inefficienza, guasto o deterioramento delle risorse materiali e strumentali affidate, ne dà immediata comunicazione al proprio superiore;</text:p>
      <text:p text:style-name="P118">c) ad osservare le disposizioni previste in materia di prevenzione degli infortuni e di sicurezza sui luoghi di lavoro;</text:p>
      <text:p text:style-name="P119">d) a rispettare il programma di riduzione dei consumi di<text:s/>materiali, del loro riciclo e del contenimento dei consumi di energia, ponendo in essere attenzioni di uso quotidiano orientate all’efficienza energetica.</text:p>
      <text:p text:style-name="P120">4. Fatte salve le ipotesi in cui i sotto riportati comportamenti rivestano aspetti penalmente rilevanti, al dipendente è fatto divieto:</text:p>
      <text:p text:style-name="P121"><text:span text:style-name="T122">a</text:span><text:span text:style-name="T123">) di assentarsi ingiustificatamente dal servizio o di abbandonare arbitrariamente lo stesso o di attestare falsamente la propria presenza in servizio mediante l’alterazione dei sistemi di rilevamento della presenza o con</text:span><text:span text:style-name="T124"><text:s/>altre modalità fraudolente, anche avvalendosi di terzi, al fine di far risultare la presenza in servizio o a trarre in inganno il Comune relativamente al rispetto dell’orario di lavoro dello stesso;</text:span></text:p>
      <text:p text:style-name="P125">b) di distrarre, sottrarre o usare abusivamente a fini di lucro o di vantaggio proprio o altrui, somme, valori o cose di proprietà dell’Ente o da questo detenute o ad esso destinate, ovvero di essere connivente o tollerante a tali abusi;</text:p>
      <text:p text:style-name="P126"><text:span text:style-name="T127">c</text:span><text:span text:style-name="T128">) di tenere nell’ambiente di lavoro un comportamento aggressivo, ostile,<text:s/></text:span><text:span text:style-name="T129">denigratorio, nei confronti degli altri dipendenti o degli utenti; ovvero comportamenti irrispettosi o offensivi basati su differenze di sesso, religione, età o convinzioni religiose o politiche.</text:span></text:p>
      <text:p text:style-name="P130"><text:span text:style-name="T131">ART. 6<text:s/></text:span><text:span text:style-name="T132">DISPOSIZIONI PARTICOLARI PER IL PERSONALE IN TELELAVO</text:span><text:span text:style-name="T133">RO E LAVORO AGILE</text:span></text:p>
      <text:p text:style-name="P134">1. Il personale in telelavoro è tenuto a svolgere la prestazione nel luogo prestabilito con l’amministrazione ed è tenuto a rispettare gli stessi vincoli di orario e di contattabilità <text:s/>previsti per il personale che lavora in presenza.</text:p>
      <text:p text:style-name="P135">2.<text:s/>Il personale in lavoro agile è tenuto a rispettare i vincoli di articolazione giornaliera dell’orario e<text:s/><text:soft-page-break/>di contattabilità, secondo quanto indicato nell’Accordo individuale o nelle disposizioni comunque adottate dall’Amministrazione.</text:p>
      <text:p text:style-name="P136">3. Il personale in telelavoro o in lavoro agile è tenuto al rispetto delle disposizioni in materia di utilizzo delle dotazioni strumentali.</text:p>
      <text:p text:style-name="P137">4. Il dipendente, qualunque sia il luogo di svolgimento della prestazione lavorativa, è tenuto a garantire la riservatezza dei dati trattati durante lo svolgimento dell’attività, avendo cura di adottare tutte le misure idonee ad assicurare che i dati personali non corrano rischi di distruzione o perdita anche accidentale e che le informazioni non siano accessibili a persone non autorizzate o<text:s/>che vengano svolte operazioni di trattamento dei dati non consentite.</text:p>
      <text:p text:style-name="P138">5. Il personale in telelavoro o in lavoro agile è tenuto, altresì, a rendicontare le attività svolte con le modalità e le indicazioni fornite dal proprio Responsabile, anche nello specifico accordo individuale</text:p>
      <text:p text:style-name="P139">ART. 7 COLLABORAZIONE ATTIVA DEI DIPENDENTI PER PREVENIRE FENOMENI DI CORRUZIONE E DI CATTIVA AMMINISTRAZIONE</text:p>
      <text:p text:style-name="P140">1. Il personale di cui all’art. 2, è tenuto:</text:p>
      <text:p text:style-name="P141">a) a rispettare quanto previsto nelle misure di prevenzione del rischio corruzione individuate e formalizzate nel Piano triennale della prevenzione della corruzione e della trasparenza, contribuendo in modo attivo al loro funzionamento;</text:p>
      <text:p text:style-name="P142">b) a collaborare con il Responsabile della prevenzione della corruzione e della trasparenza nello svolgimento del processo di gestione del rischio, nell’attuazione delle misure e nelle relative attività di monitoraggio, anche segnalando:</text:p>
      <text:p text:style-name="P143">- le eventuali difficoltà incontrate nell’adempimento delle prescrizioni contenute nel Piano triennale di<text:s/>prevenzione della corruzione e della trasparenza;</text:p>
      <text:p text:style-name="P144">- il diretto riscontro di ulteriori situazioni di rischio non specificatamente disciplinate nel Piano triennale di prevenzione della corruzione e della trasparenza;</text:p>
      <text:p text:style-name="P145">- eventuali situazioni di illecito, inerenti all’attività d’ufficio, di cui sia venuto a conoscenza;</text:p>
      <text:p text:style-name="P146">c) a rispettare, nell’ambito delle proprie attività, le procedure previste ai fini della tracciabilità dei processi decisionali e a fornire, in modo regolare e completo, le informazioni, i dati e<text:s/>gli atti su cui vige l’obbligo di pubblicazione previsto dalle disposizioni in materia di trasparenza;</text:p>
      <text:p text:style-name="P147">d) ad attenersi, nelle attività finalizzate alla conclusione dei contratti ed altri atti negoziali, alle procedure previste dalle vigenti norme, con particolare riferimento alla trasparenza e tracciabilità, seguendo le direttive impartite dal Piano triennale di prevenzione della corruzione;</text:p>
      <text:p text:style-name="P148">e) ad astenersi dal porre in essere misure discriminatorie o ritorsive nei confronti del segnalante di<text:s/><text:soft-page-break/>cui all’art. 54 bis del d.lgs. n. 165/2001, ovvero di chi segnala abusi o illeciti;</text:p>
      <text:p text:style-name="P149">f) a collaborare con l’autorità disciplinare competente, relativamente ad informazioni o fatti rilevanti nell’ambito di un procedimento disciplinare.</text:p>
      <text:p text:style-name="P150">g) a segnalare al Responsabile dell’ufficio di appartenenza le eventuali esigenze di aggiornamento, correzione e integrazione delle informazioni, dei dati e degli atti oggetto di pubblicazione, attinenti alla propria sfera di competenza.</text:p>
      <text:p text:style-name="P151">ART. 8 COMPORTAMENTO NEI RAPPORTI PRIVATI;</text:p>
      <text:p text:style-name="P152">1. Al personale di cui all’art. 2, è fatto divieto di:</text:p>
      <text:p text:style-name="P153">a) tenere comportamenti da cui derivino pregiudizi all’immagine, all’autorevolezza e all’imparzialità del Comune;</text:p>
      <text:p text:style-name="P154">b) sfruttare o menzionare la posizione che ricopre per ottenere utilità, accordarsi per porre in<text:s/>essere scambi di favore, anche per il tramite di persone che persone gli siano state presentate.</text:p>
      <text:p text:style-name="P155">ART. 9 <text:s/>RESPONSABILI</text:p>
      <text:p text:style-name="P156">1. I Responsabili di ciascun ufficio, in aggiunta a quanto previsto negli articoli precedenti, hanno il</text:p>
      <text:p text:style-name="P157">dovere di:</text:p>
      <text:p text:style-name="P158">a) provvedere alla vigilanza sul rispetto del presente Codice da parte del personale assegnato alla propria struttura;</text:p>
      <text:p text:style-name="P159">b) promuovere e accertare la conoscenza dei contenuti del presente Codice da parte del personale della struttura di cui sono titolari;</text:p>
      <text:p text:style-name="P160">c) vigilare sul rispetto<text:s/>delle regole in materia di incompatibilità, conflitti di interessi, cumulo degli impieghi e incarichi di lavoro da parte dei propri dipendenti, al fine di evitare pratiche illecite di “doppio lavoro”, ai sensi di quanto previsto dal d.lgs. 39/2013;</text:p>
      <text:p text:style-name="P161">d) verificare che siano rispettate dai propri dipendenti le misure necessarie alla prevenzione degli illeciti, ivi incluse le prescrizioni contenute nel Piano triennale di prevenzione della corruzione, prestando la più ampia collaborazione al Responsabile della prevenzione della corruzione e della trasparenza.</text:p>
      <text:p text:style-name="P162"><text:span text:style-name="T163">ART. 10 UTILIZZO DELLE TECNOLOGIE INFORMATICHE E DEI MEZZI DI INFORMAZIONE E SOCIAL MEDIA</text:span></text:p>
      <text:p text:style-name="P164"><text:span text:style-name="T165">1. Il dipendente utilizza con diligenza e cura tutte le t</text:span>ecnologie informatiche messa a disposizione dall'Amministrazione, solo ed esclusivamente per finalità lavorative e nel rispetto dei vincoli posti dall'Amministrazione.</text:p>
      <text:p text:style-name="P166">2. Il personale è responsabile della protezione e conservazione dei dati, compresi i codici di accesso<text:s/><text:soft-page-break/>ai programmi (password) e agli strumenti avuti in dotazione.</text:p>
      <text:p text:style-name="P167">3 Il personale, nell’ambito delle comunicazioni con l’utenza esterna, favorisce l’utilizzo degli strumenti elettronico/digitali (in primis la PEC).</text:p>
      <text:p text:style-name="P168">4. Il dipendente non altera in alcun modo le configurazioni informatiche predisposte dal sistema informativo per tutelare l’integrità delle proprie reti e banche dati o per impedire la visualizzazione e l'acquisizione di contenuti non appropriati e, comunque, non pertinenti all’attività lavorativa.</text:p>
      <text:p text:style-name="P169">5. A ulteriore specificazione di quanto espresso<text:s/>alle lettere c) e d) dell'art. 4, il dipendente si astiene dal rendere pubblico attraverso il web, i social network, i blog o i forum, commenti, informazioni, foto, video, audio che possano ledere l’immagine dell’amministrazione, l’onorabilità dei colleghi, nonché la riservatezza o la dignità delle persone e dall'utilizzare la posta elettronica in modo improprio o estraneo all’espletamento dell’attività lavorativa, fatte salve le attività di informazione/consultazione delle rappresentanze sindacali dei lavoratori.</text:p>
      <text:p text:style-name="P170"><text:span text:style-name="T171">ART. 11</text:span><text:span text:style-name="T172"><text:s/></text:span><text:span text:style-name="T173">VIGILANZA, MONITORAGGIO E ATTIVITÀ FORMATIVE</text:span></text:p>
      <text:p text:style-name="P174">Il controllo sull'applicazione del presente Codice è assicurato anzitutto dai Responsabili di ciascun Servizio ed è altresì svolto dal Responsabile per la prevenzione della corruzione e dell'Ufficio Procedimenti Disciplinari. I Responsabili riferiscono tempestivamente <text:s/>al Responsabile per la prevenzione della corruzione su ogni fattispecie rilevante ai sensi del presente Codice. Il Nucleo di Valutazione, anche sulla base dei dati rilevati dall’Ufficio Procedimenti Disciplinari e delle informazioni trasmesse dal Responsabile per la prevenzione della corruzione, svolge un’attività di supervisione sull’applicazione del presente Codice.</text:p>
      <text:p text:style-name="P175"><text:span text:style-name="T176">Il RPCT, al fine della diffusione della conoscenza del Codice di<text:s/></text:span><text:span text:style-name="T177">comportamento nazionale e integrativo, coordina la programmazione della formazione trasversale ai dipendenti, con particolare riferimento in materia di prevenzione della corruzione e di trasparenza (attuazione delle misure previste<text:s/></text:span><text:span text:style-name="T178">nel PTPCT), avvalendosi<text:s/></text:span><text:span text:style-name="T179">dei Responsabili dei servizi.</text:span></text:p>
      <text:p text:style-name="P180">ART. 12 NORME FINALI</text:p>
      <text:p text:style-name="P181"><text:span text:style-name="T182">Per quanto non previsto dal presente Codice di comportamento si rinvia alle previsioni del<text:s/></text:span><text:span text:style-name="T183">Codice di comportamento dei dipendenti pubblici, approvato con D.P.R. 16 aprile 2013 n. 62, ai sensi dell’articolo</text:span><text:span text:style-name="T184"><text:s/>54 del Decreto Legislativo 30 marzo 2001, n. 165 e che per completezza si riporta in appendice.</text:span></text:p>
      <text:p text:style-name="P185"/>
      <text:p text:style-name="P186">***</text:p>
      <text:p text:style-name="P187"/>
      <text:p text:style-name="P188"/>
      <text:soft-page-break/>
      <text:p text:style-name="P189">APPENDICE</text:p>
      <text:p text:style-name="P190">D.P.R. 16 aprile 2013 n. 62</text:p>
      <text:p text:style-name="P191"/>
      <text:p text:style-name="P192"><text:span text:style-name="T193">Art. 1<text:s/></text:span><text:span text:style-name="T194">Disposizioni di carattere generale</text:span></text:p>
      <text:p text:style-name="P195"><text:s/></text:p>
      <text:p text:style-name="P196"><text:span text:style-name="T197"><text:s text:c="2"/></text:span><text:span text:style-name="T198">1. Il presente <text:s/>codice <text:s/>di <text:s/>comportamento, <text:s/>di <text:s/>seguito <text:s/>denominato</text:span><text:s/><text:span text:style-name="T199">"Codice", definisce, ai fini dell'</text:span><text:a xlink:href="https://www.normattiva.it/uri-res/N2Ls?urn:nir:stato:decreto.legislativo:2001-03-30;165~art54" office:target-frame-name="_top" xlink:show="replace"><text:span text:style-name="T200">articolo 54 del decreto legislativo</text:span></text:a><text:s/><text:a xlink:href="https://www.normattiva.it/uri-res/N2Ls?urn:nir:stato:decreto.legislativo:2001-03-30;165~art54" office:target-frame-name="_top" xlink:show="replace"><text:span text:style-name="T201">30 marzo 2001, <text:s/>n. <text:s/>165</text:span></text:a><text:span text:style-name="T202">, <text:s/>i <text:s/>doveri <text:s/>minimi <text:s/>di <text:s/>diligenza, <text:s/>lealta',</text:span><text:s/><text:span text:style-name="T203">imparzialita' e buona condotta che i pubblici dipendenti sono <text:s/>tenuti</text:span><text:s/><text:span text:style-name="T204">ad osservare.</text:span></text:p>
      <text:p text:style-name="P205"><text:span text:style-name="T206"><text:s text:c="2"/></text:span><text:span text:style-name="T207">2. Le previsioni del presente Codice sono integrate <text:s/>e <text:s/>specifi</text:span><text:span text:style-name="T208">cate</text:span><text:s/><text:span text:style-name="T209">dai codici di comportamento adottati dalle singole amministrazioni ai</text:span><text:s/><text:span text:style-name="T210">sensi dell'articolo 54, comma 5, del citato <text:s/></text:span><text:a xlink:href="https://www.normattiva.it/uri-res/N2Ls?urn:nir:stato:decreto.legislativo:2001;165" office:target-frame-name="_top" xlink:show="replace"><text:span text:style-name="T211">decreto <text:s/>legislativo <text:s/>n.</text:span></text:a><text:s/><text:a xlink:href="https://www.normattiva.it/uri-res/N2Ls?urn:nir:stato:decreto.legislativo:2001;165" office:target-frame-name="_top" xlink:show="replace"><text:span text:style-name="T212">165 del 2001</text:span></text:a><text:span text:style-name="T213">.</text:span></text:p>
      <text:p text:style-name="P214"/>
      <text:p text:style-name="P215"><text:span text:style-name="T216">Art. 2<text:s/></text:span><text:span text:style-name="T217"><text:s/></text:span><text:span text:style-name="T218">Ambito di applicazione</text:span></text:p>
      <text:p text:style-name="P219"><text:s/></text:p>
      <text:p text:style-name="P220"><text:span text:style-name="T221"><text:s text:c="2"/></text:span><text:span text:style-name="T222">1. Il presente codice si <text:s/>applica <text:s/>ai <text:s/>dipendenti <text:s/>delle <text:s/>pubbliche</text:span><text:s/><text:span text:style-name="T223">amministrazioni <text:s/>di <text:s/>cui <text:s/>all'</text:span><text:a xlink:href="https://www.normattiva.it/uri-res/N2Ls?urn:nir:stato:decreto.legislativo:2001-03-30;165~art1-com2" office:target-frame-name="_top" xlink:show="replace"><text:span text:style-name="T224">articolo <text:s/>1, <text:s/>comma <text:s/>2, <text:s text:c="2"/>del <text:s text:c="2"/>decreto</text:span></text:a><text:s/><text:a xlink:href="https://www.normattiva.it/uri-res/N2Ls?urn:nir:stato:decreto.legislativo:2001-03-30;165~art1-com2" office:target-frame-name="_top" xlink:show="replace"><text:span text:style-name="T225">legislativo 30 marzo 2001, n. 165</text:span></text:a><text:span text:style-name="T226">, <text:s/>il <text:s/>cui <text:s/>rapporto <text:s/>di <text:s/>lavoro <text:s/>e'</text:span><text:s/><text:span text:style-name="T227">disciplinato in base all'articolo <text:s/>2, <text:s/>commi <text:s/>2 <text:s/>e <text:s/>3, <text:s/>del <text:s/>medesimo</text:span><text:s/><text:span text:style-name="T228">decreto.</text:span></text:p>
      <text:p text:style-name="P229"><text:span text:style-name="T230"><text:s text:c="2"/></text:span><text:span text:style-name="T231">2. Fermo restando quanto previsto dall'</text:span><text:a xlink:href="https://www.normattiva.it/uri-res/N2Ls?urn:nir:stato:decreto.legislativo:2001-03-30;165~art54-com4" office:target-frame-name="_top" xlink:show="replace"><text:span text:style-name="T232">articolo 54, <text:s/>comma <text:s/>4, <text:s/>del</text:span></text:a><text:s/><text:a xlink:href="https://www.normattiva.it/uri-res/N2Ls?urn:nir:stato:decreto.legislativo:2001-03-30;165~art54-com4" office:target-frame-name="_top" xlink:show="replace"><text:span text:style-name="T233">decreto legislativo 30 marzo 2001, n. 165</text:span></text:a><text:span text:style-name="T234">, <text:s/>le <text:s/>norme <text:s/>con</text:span><text:span text:style-name="T235">tenute <text:s/>nel</text:span><text:s/><text:span text:style-name="T236">presente <text:s/>codice <text:s/>costituiscono <text:s/>principi <text:s/>di <text:s/>comportamento <text:s/>per <text:s/>le</text:span><text:s/><text:span text:style-name="T237">restanti categorie di personale di <text:s/>cui <text:s/>all'articolo <text:s/>3 <text:s/>del <text:s/>citato</text:span><text:s/><text:span text:style-name="T238">decreto n. 165 del 2001, in quanto compatibili <text:s/>con <text:s/>le <text:s/>disposizioni</text:span><text:s/><text:span text:style-name="T239">dei rispettivi ordinamenti.</text:span></text:p>
      <text:p text:style-name="P240"><text:span text:style-name="T241"><text:s text:c="2"/></text:span><text:span text:style-name="T242">3. L</text:span><text:span text:style-name="T243">e pubbliche amministrazioni di cui all'</text:span><text:a xlink:href="https://www.normattiva.it/uri-res/N2Ls?urn:nir:stato:decreto.legislativo:2001;165~art1-com2" office:target-frame-name="_top" xlink:show="replace"><text:span text:style-name="T244">articolo 1, comma 2, del</text:span></text:a><text:s/><text:a xlink:href="https://www.normattiva.it/uri-res/N2Ls?urn:nir:stato:decreto.legislativo:2001;165~art1-com2" office:target-frame-name="_top" xlink:show="replace"><text:span text:style-name="T245">decreto <text:s/>legislativo <text:s/>n. <text:s/>165 <text:s/>del <text:s text:c="2"/>2001</text:span></text:a><text:span text:style-name="T246"><text:s text:c="3"/>estendono, <text:s text:c="2"/>per <text:s text:c="2"/>quanto</text:span><text:s/><text:span text:style-name="T247">compatibili, gli obblighi di condotta previsti dal presente codice <text:s/>a</text:span><text:s/><text:span text:style-name="T248">tutti i <text:s/>collaboratori <text:s/>o <text:s/>consulenti, <text:s/>con <text:s/>qualsiasi <text:s/>tipologia <text:s/>di</text:span><text:s/><text:span text:style-name="T249">contratto o incarico</text:span><text:span text:style-name="T250"><text:s/>e a qualsiasi titolo, ai titolari di organi e di</text:span><text:s/><text:span text:style-name="T251">incarichi negli uffici <text:s/>di <text:s/>diretta <text:s/>collaborazione <text:s/>delle <text:s/>autorita'</text:span><text:s/><text:span text:style-name="T252">politiche, nonche' nei confronti dei collaboratori a qualsiasi titolo</text:span><text:s/><text:span text:style-name="T253">di imprese fornitrici di beni o servizi e <text:s/>che <text:s/>realizzano <text:s/>opere<text:s/></text:span><text:span text:style-name="T254"><text:s/>in</text:span><text:s/><text:span text:style-name="T255">favore dell'amministrazione. A tale fine, negli atti <text:s/>di <text:s/>incarico <text:s/>o</text:span><text:s/><text:span text:style-name="T256">nei contratti di acquisizioni delle collaborazioni, delle <text:s/>consulenze</text:span><text:s/><text:span text:style-name="T257">o dei servizi, le amministrazioni inseriscono apposite disposizioni o</text:span><text:s/><text:span text:style-name="T258">clausole <text:s/>di <text:s/>risoluzione <text:s/>o <text:s/>decadenza <text:s/>d</text:span><text:span text:style-name="T259">el <text:s/>rapporto <text:s/>in <text:s/>caso <text:s text:c="2"/>di</text:span><text:s/><text:span text:style-name="T260">violazione degli obblighi derivanti dal presente codice.</text:span></text:p>
      <text:p text:style-name="P261"><text:span text:style-name="T262"><text:s text:c="2"/></text:span><text:span text:style-name="T263">4. Le disposizioni del presente codice si applicano alle regioni <text:s/>a</text:span><text:s/><text:span text:style-name="T264">statuto speciale e alle province autonome di Trento e di Bolzano <text:s/>nel</text:span><text:s/><text:span text:style-name="T265">rispetto delle attribuzioni der</text:span><text:span text:style-name="T266">ivanti dagli statuti speciali e <text:s/>delle</text:span><text:s/><text:span text:style-name="T267">relative <text:s/>norme <text:s/>di <text:s/>attuazione, <text:s/>in <text:s/>materia <text:s/>di <text:s/>organizzazione <text:s text:c="2"/>e</text:span><text:s/><text:span text:style-name="T268">contrattazione collettiva del proprio personale, di quello <text:s/>dei <text:s/>loro</text:span><text:s/><text:span text:style-name="T269">enti <text:s/>funzionali <text:s/>e <text:s/>di <text:s/>quello <text:s/>degli <text:s/>enti <text:s/>locali <text:s/>del <text:s/>rispettivo</text:span><text:s/><text:span text:style-name="T270">territo</text:span><text:span text:style-name="T271">rio.</text:span></text:p>
      <text:p text:style-name="P272"/>
      <text:p text:style-name="P273">Art. 3 Principi generali</text:p>
      <text:p text:style-name="P274"><text:s/></text:p>
      <text:p text:style-name="P275"><text:span text:style-name="T276"><text:s text:c="2"/></text:span><text:span text:style-name="T277">1. Il dipendente osserva la Costituzione, servendo la <text:s/>Nazione <text:s/>con</text:span><text:s/><text:span text:style-name="T278">disciplina ed onore e conformando la propria condotta ai principi <text:s/>di</text:span><text:s/><text:span text:style-name="T279">buon <text:s/>andamento <text:s/>e <text:s/>imparzialità <text:s/>dell'azione <text:s text:c="2"/>amministrativa. <text:s text:c="2"/>Il</text:span><text:s/><text:span text:style-name="T280">dipendente <text:s/></text:span><text:span text:style-name="T281">svolge <text:s/>i <text:s/>propri <text:s/>compiti <text:s/>nel <text:s/>rispetto <text:s/>della <text:s text:c="2"/>legge,</text:span><text:s/><text:span text:style-name="T282">perseguendo l'interesse pubblico senza abusare della posizione o <text:s/>dei</text:span><text:s/><text:span text:style-name="T283">poteri di cui e' titolare.</text:span></text:p>
      <text:p text:style-name="P284"><text:span text:style-name="T285"><text:s text:c="2"/></text:span><text:span text:style-name="T286">2. Il <text:s/>dipendente <text:s/>rispetta <text:s/>altresì <text:s/>i <text:s/>principi <text:s/>di <text:s/>integrità,</text:span><text:s/><text:span text:style-name="T287">correttezza, buona fede, proporzi</text:span><text:span text:style-name="T288">onalità, obiettività, trasparenza,</text:span><text:s/><text:span text:style-name="T289">equità e ragionevolezza e agisce <text:s/>in <text:s/>posizione <text:s/>di <text:s/>indipendenza <text:s/>e</text:span><text:s/><text:span text:style-name="T290">imparzialità, astenendosi in caso di conflitto di interessi.</text:span></text:p>
      <text:p text:style-name="P291"><text:span text:style-name="T292"><text:s text:c="2"/></text:span><text:span text:style-name="T293">3. Il dipendente non usa a fini <text:s/>privati <text:s/>le <text:s/>informazioni <text:s/>di <text:s/>cui</text:span><text:s/><text:span text:style-name="T294">dispone per ragioni<text:s/></text:span><text:span text:style-name="T295">di ufficio, evita situazioni e comportamenti <text:s/>che</text:span><text:s/><text:span text:style-name="T296">possano ostacolare il corretto adempimento dei compiti o nuocere agli</text:span><text:s/><text:span text:style-name="T297">interessi o all'immagine della pubblica amministrazione. <text:s/>Prerogative</text:span><text:s/><text:span text:style-name="T298">e poteri pubblici sono esercitati <text:s/>unicamente <text:s/>per <text:s/>le <text:s/>finalità <text:s/></text:span><text:span text:style-name="T299">di</text:span><text:s/><text:span text:style-name="T300">interesse generale per le quali sono stati conferiti.</text:span></text:p>
      <text:soft-page-break/>
      <text:p text:style-name="P301"><text:span text:style-name="T302"><text:s text:c="2"/></text:span><text:span text:style-name="T303">4. Il dipendente esercita <text:s/>i <text:s/>propri <text:s/>compiti <text:s/>orientando <text:s/>l'azione</text:span><text:s/><text:span text:style-name="T304">amministrativa alla massima economicità, efficienza ed efficacia. La</text:span><text:s/><text:span text:style-name="T305">gestione <text:s/>di <text:s/>risorse <text:s/>pubbliche <text:s/>ai <text:s/>fini <text:s/>dello <text:s/>svolgimen</text:span><text:span text:style-name="T306">to <text:s/>delle</text:span><text:s/><text:span text:style-name="T307">attivita' amministrative deve seguire una logica di contenimento <text:s/>dei</text:span><text:s/><text:span text:style-name="T308">costi, che non pregiudichi la qualità dei risultati.</text:span></text:p>
      <text:p text:style-name="P309"><text:span text:style-name="T310"><text:s text:c="2"/></text:span><text:span text:style-name="T311">5. Nei rapporti con i destinatari <text:s/>dell'azione <text:s/>amministrativa, <text:s/>il</text:span><text:s/><text:span text:style-name="T312">dipendente assicura la piena parità <text:s/>di <text:s/>trattamento<text:s/></text:span><text:span text:style-name="T313"><text:s/>a <text:s/>parità <text:s/>di</text:span><text:s/><text:span text:style-name="T314">condizioni, astenendosi, altresì, da azioni arbitrarie <text:s/>che <text:s/>abbiano</text:span><text:s/><text:span text:style-name="T315">effetti negativi sui destinatari <text:s/>dell'azione <text:s/>amministrativa <text:s/>o <text:s/>che</text:span><text:s/><text:span text:style-name="T316">comportino discriminazioni basate <text:s/>su <text:s/>sesso, <text:s/>nazionalità, <text:s/>origine</text:span><text:s/><text:span text:style-name="T317">etnica, <text:s/>caratteristiche <text:s/>genetic</text:span><text:span text:style-name="T318">he, <text:s/>lingua, <text:s/>religione <text:s text:c="2"/>o <text:s text:c="2"/>credo,</text:span><text:s/><text:span text:style-name="T319">convinzioni personali <text:s/>o <text:s/>politiche, <text:s/>appartenenza <text:s/>a <text:s/>una <text:s/>minoranza</text:span><text:s/><text:span text:style-name="T320">nazionale, disabilita', <text:s/>condizioni <text:s/>sociali <text:s/>o <text:s/>di <text:s/>salute, <text:s/>eta' <text:s/>e</text:span><text:s/><text:span text:style-name="T321">orientamento sessuale o su altri diversi fattori.</text:span></text:p>
      <text:p text:style-name="P322"><text:span text:style-name="T323"><text:s text:c="2"/></text:span><text:span text:style-name="T324">6. <text:s text:c="2"/>Il <text:s text:c="2"/>dipendente <text:s text:c="2"/>dimo</text:span><text:span text:style-name="T325">stra <text:s text:c="2"/>la <text:s text:c="2"/>massima <text:s text:c="2"/>disponibilità <text:s text:c="2"/>e</text:span><text:s/><text:span text:style-name="T326">collaborazione nei rapporti con le altre <text:s/>pubbliche <text:s/>amministrazioni,</text:span><text:s/><text:span text:style-name="T327">assicurando lo scambio e la trasmissione <text:s/>delle <text:s/>informazioni <text:s/>e <text:s/>dei</text:span><text:s/><text:span text:style-name="T328">dati <text:s/>in <text:s/>qualsiasi <text:s/>forma <text:s/>anche <text:s/>telematica, <text:s/>nel <text:s/>rispetto <text:s text:c="2"/>della</text:span><text:s/><text:span text:style-name="T329">normat</text:span><text:span text:style-name="T330">iva vigente.</text:span></text:p>
      <text:p text:style-name="P331"/>
      <text:p text:style-name="P332">Art. 4 Regali, compensi e altre utilità</text:p>
      <text:p text:style-name="P333"><text:s/></text:p>
      <text:p text:style-name="P334"><text:span text:style-name="T335"><text:s text:c="2"/></text:span><text:span text:style-name="T336">1. Il dipendente non chiede, ne' sollecita, per se' <text:s/>o <text:s/>per <text:s/>altri,</text:span><text:s/><text:span text:style-name="T337">regali o altre utilita'.</text:span></text:p>
      <text:p text:style-name="P338"><text:span text:style-name="T339"><text:s text:c="2"/></text:span><text:span text:style-name="T340">2. Il dipendente non accetta, per se' o per altri, regali <text:s/>o <text:s/>altre</text:span><text:s/><text:span text:style-name="T341">utilita', <text:s/>salvo <text:s text:c="2"/>quelli <text:s text:c="2"/>d'uso<text:s/></text:span><text:span text:style-name="T342"><text:s text:c="2"/>di <text:s text:c="2"/>modico <text:s text:c="2"/>valore <text:s text:c="2"/>effettuati</text:span><text:s/><text:span text:style-name="T343">occasionalmente nell'ambito delle normali <text:s/>relazioni <text:s/>di <text:s/>cortesia <text:s/>e</text:span><text:s/><text:span text:style-name="T344">nell'ambito <text:s/>delle <text:s/>consuetudini <text:s/>internazionali. <text:s text:c="2"/>In <text:s text:c="2"/>ogni <text:s text:c="2"/>caso,</text:span><text:s/><text:span text:style-name="T345">indipendentemente dalla circostanza che il fatto <text:s/>costituisca <text:s/>reato,</text:span><text:s/><text:span text:style-name="T346">il dipende</text:span><text:span text:style-name="T347">nte non chiede, <text:s/>per <text:s/>se' <text:s/>o <text:s/>per <text:s/>altri, <text:s/>regali <text:s/>o <text:s/>altre</text:span><text:s/><text:span text:style-name="T348">utilita', neanche di modico valore <text:s/>a <text:s/>titolo <text:s/>di <text:s/>corrispettivo <text:s/>per</text:span><text:s/><text:span text:style-name="T349">compiere o per aver compiuto un atto del proprio ufficio da <text:s/>soggetti</text:span><text:s/><text:span text:style-name="T350">che <text:s/>possano <text:s/>trarre <text:s/>benefici <text:s/>da <text:s/>decisioni <text:s/>o <text:s/>attivi</text:span><text:span text:style-name="T351">tà <text:s/>inerenti</text:span><text:s/><text:span text:style-name="T352">all'ufficio, ne' da soggetti nei cui confronti e' o <text:s/>sta <text:s/>per <text:s/>essere</text:span><text:s/><text:span text:style-name="T353">chiamato a svolgere o <text:s/>a <text:s/>esercitare <text:s/>attività <text:s/>o <text:s/>potestà <text:s/>proprie</text:span><text:s/><text:span text:style-name="T354">dell'ufficio ricoperto.</text:span></text:p>
      <text:p text:style-name="P355"><text:span text:style-name="T356"><text:s text:c="2"/></text:span><text:span text:style-name="T357">3. Il dipendente non accetta, per se' o per altri, <text:s/>da <text:s/>un <text:s/>proprio</text:span><text:s/><text:span text:style-name="T358">subordinato</text:span><text:span text:style-name="T359">, direttamente o indirettamente, regali o altre <text:s/>utilità,</text:span><text:s/><text:span text:style-name="T360">salvo quelli <text:s/>d'uso <text:s/>di <text:s/>modico <text:s/>valore. <text:s/>Il <text:s/>dipendente <text:s/>non <text:s/>offre,</text:span><text:s/><text:span text:style-name="T361">direttamente o indirettamente, regali o altre utilità a <text:s/>un <text:s/>proprio</text:span><text:s/><text:span text:style-name="T362">sovraordinato, salvo quelli d'uso di modico valore.</text:span></text:p>
      <text:p text:style-name="P363"><text:span text:style-name="T364"><text:s text:c="2"/></text:span><text:span text:style-name="T365">4. I<text:s/></text:span><text:span text:style-name="T366">regali e le altre utilità comunque ricevuti <text:s/>fuori <text:s/>dai <text:s/>casi</text:span><text:s/><text:span text:style-name="T367">consentiti dal presente articolo, a cura dello stesso dipendente <text:s/>cui</text:span><text:s/><text:span text:style-name="T368">siano <text:s text:c="2"/>pervenuti, <text:s text:c="2"/>sono <text:s text:c="2"/>immediatamente <text:s text:c="2"/>messi <text:s text:c="2"/>a <text:s text:c="2"/>disposizione</text:span><text:s/><text:span text:style-name="T369">dell'Amministrazione per la restituzione o per essere<text:s/></text:span><text:span text:style-name="T370">devoluti a fini</text:span><text:s/><text:span text:style-name="T371">istituzionali.</text:span></text:p>
      <text:p text:style-name="P372"><text:span text:style-name="T373"><text:s text:c="2"/></text:span><text:span text:style-name="T374">5. Ai fini del presente articolo, per regali o <text:s/>altre <text:s/>utilità <text:s/>di</text:span><text:s/><text:span text:style-name="T375">modico valore si intendono quelle di valore <text:s/>non <text:s/>superiore, <text:s/>in <text:s/>via</text:span><text:s/><text:span text:style-name="T376">orientativa, a 150 euro, anche sotto forma di <text:s/>sconto. <text:s/>I <text:s/>codici <text:s/>di</text:span><text:s/><text:span text:style-name="T377">comportamento <text:s/>a</text:span><text:span text:style-name="T378">dottati <text:s text:c="2"/>dalle <text:s text:c="2"/>singole <text:s text:c="2"/>amministrazioni <text:s text:c="2"/>possono</text:span><text:s/><text:span text:style-name="T379">prevedere <text:s/>limiti <text:s/>inferiori, <text:s text:c="2"/>anche <text:s text:c="2"/>fino <text:s text:c="2"/>all'esclusione <text:s text:c="2"/>della</text:span><text:s/><text:span text:style-name="T380">possibilità <text:s/>di <text:s/>riceverli, <text:s/>in <text:s text:c="2"/>relazione <text:s text:c="2"/>alle <text:s text:c="2"/>caratteristiche</text:span><text:s/><text:span text:style-name="T381">dell'ente e alla tipologia delle mansioni.</text:span></text:p>
      <text:p text:style-name="P382"><text:span text:style-name="T383"><text:s text:c="2"/></text:span><text:span text:style-name="T384">6. <text:s/>Il <text:s/>dipendente</text:span><text:span text:style-name="T385"><text:s text:c="2"/>non <text:s/>accetta <text:s/>incarichi <text:s/>di <text:s/>collaborazione <text:s/>da</text:span><text:s/><text:span text:style-name="T386">soggetti privati che abbiano, o abbiano avuto nel biennio precedente,</text:span><text:s/><text:span text:style-name="T387">un <text:s/>interesse <text:s/>economico <text:s/>significativo <text:s/>in <text:s/>decisioni <text:s/>o <text:s text:c="2"/>attività</text:span><text:s/><text:span text:style-name="T388">inerenti all'ufficio di appartenenza.</text:span></text:p>
      <text:p text:style-name="P389"><text:span text:style-name="T390"><text:s text:c="2"/></text:span><text:span text:style-name="T391">7. <text:s/>Al <text:s/>fine <text:s/>di <text:s/>preservar</text:span><text:span text:style-name="T392">e <text:s text:c="2"/>il <text:s text:c="2"/>prestigio <text:s text:c="2"/>e <text:s text:c="2"/>l'imparzialità</text:span><text:s/><text:span text:style-name="T393">dell'amministrazione, <text:s/>il <text:s/>responsabile <text:s/>dell'ufficio <text:s/>vigila <text:s text:c="2"/>sulla</text:span><text:s/><text:span text:style-name="T394">corretta applicazione del presente articolo.</text:span></text:p>
      <text:p text:style-name="P395"/>
      <text:p text:style-name="P396">Art. 5 Partecipazione ad associazioni e organizzazioni</text:p>
      <text:p text:style-name="P397"><text:s/></text:p>
      <text:p text:style-name="P398"><text:span text:style-name="T399"><text:s text:c="2"/></text:span><text:span text:style-name="T400">1. <text:s/>Nel <text:s/>rispetto <text:s/>della <text:s/>disciplina <text:s text:c="2"/></text:span><text:span text:style-name="T401">vigente <text:s text:c="2"/>del <text:s text:c="2"/>diritto <text:s text:c="2"/>di</text:span><text:s/><text:span text:style-name="T402">associazione, il dipendente comunica tempestivamente al <text:s/>responsabile</text:span><text:s/><text:span text:style-name="T403">dell'ufficio di appartenenza la propria adesione <text:s/>o <text:s/>appartenenza <text:s/>ad</text:span></text:p>
      <text:p text:style-name="P404">associazioni od organizzazioni, <text:s/>a <text:s/>prescindere <text:s/>dal <text:s/>loro <text:s/>carattere riservato o meno,<text:s/>i cui ambiti di interessi possano <text:s/>interferire <text:s/>con lo svolgimento dell'attività dell'ufficio. Il presente comma non <text:s/>si applica all'adesione a partiti politici o a sindacati.</text:p>
      <text:p text:style-name="P405"><text:span text:style-name="T406"><text:s text:c="2"/></text:span><text:span text:style-name="T407">2. Il pubblico dipendente non costringe altri dipendenti ad aderire</text:span><text:s/><text:span text:style-name="T408">ad associ</text:span><text:span text:style-name="T409">azioni od organizzazioni, <text:s/>ne' <text:s/>esercita <text:s/>pressioni <text:s/>a <text:s/>tale</text:span><text:s/><text:span text:style-name="T410">fine, promettendo vantaggi o prospettando svantaggi di carriera.</text:span></text:p>
      <text:p text:style-name="P411"/>
      <text:p text:style-name="P412">Art. 6 Comunicazione degli interessi finanziari e conflitti d'interesse</text:p>
      <text:soft-page-break/>
      <text:p text:style-name="P413"><text:s/></text:p>
      <text:p text:style-name="P414"><text:span text:style-name="T415"><text:s text:c="2"/></text:span><text:span text:style-name="T416">1. Fermi restando gli obblighi di trasparenza previst</text:span><text:span text:style-name="T417">i da <text:s/>leggi <text:s/>o</text:span><text:s/><text:span text:style-name="T418">regolamenti, il dipendente, all'atto <text:s/>dell'assegnazione <text:s/>all'ufficio,</text:span><text:s/><text:span text:style-name="T419">informa per iscritto il dirigente dell'ufficio di tutti <text:s/>i <text:s/>rapporti,</text:span><text:s/><text:span text:style-name="T420">diretti o <text:s/>indiretti, <text:s/>di <text:s/>collaborazione <text:s/>con <text:s/>soggetti <text:s/>privati <text:s/>in</text:span><text:s/><text:span text:style-name="T421">qualunque modo retribuiti che l</text:span><text:span text:style-name="T422">o stesso abbia <text:s/>o <text:s/>abbia <text:s/>avuto <text:s/>negli</text:span><text:s/><text:span text:style-name="T423">ultimi tre anni, precisando:</text:span></text:p>
      <text:p text:style-name="P424"><text:span text:style-name="T425"><text:s text:c="4"/></text:span><text:span text:style-name="T426">a) se in prima persona, o suoi parenti o affini entro il <text:s/>secondo</text:span><text:s/><text:span text:style-name="T427">grado, il coniuge o il convivente abbiano ancora rapporti <text:s/>finanziari</text:span><text:s/><text:span text:style-name="T428">con <text:s/>il <text:s/>soggetto <text:s/>con <text:s/>cui <text:s/>ha <text:s/>avuto <text:s text:c="2"/>i <text:s text:c="2"/>pre</text:span><text:span text:style-name="T429">detti <text:s text:c="2"/>rapporti <text:s text:c="2"/>di</text:span><text:s/><text:span text:style-name="T430">collaborazione;</text:span></text:p>
      <text:p text:style-name="P431"><text:span text:style-name="T432"><text:s text:c="4"/></text:span><text:span text:style-name="T433">b) se tali rapporti siano intercorsi o intercorrano con <text:s/>soggetti</text:span><text:s/><text:span text:style-name="T434">che abbiano interessi in attività o decisioni inerenti <text:s/>all'ufficio,</text:span><text:s/><text:span text:style-name="T435">limitatamente alle pratiche a lui affidate.</text:span></text:p>
      <text:p text:style-name="P436"><text:span text:style-name="T437"><text:s text:c="2"/></text:span><text:span text:style-name="T438">2. Il dipendente si <text:s/>astiene <text:s/>dal</text:span><text:span text:style-name="T439"><text:s text:c="2"/>prendere <text:s/>decisioni <text:s/>o <text:s/>svolgere</text:span><text:s/><text:span text:style-name="T440">attivita' inerenti alle sue <text:s/>mansioni <text:s/>in <text:s/>situazioni <text:s/>di <text:s/>conflitto,</text:span><text:s/><text:span text:style-name="T441">anche potenziale, di interessi con interessi personali, del <text:s/>coniuge,</text:span><text:s/><text:span text:style-name="T442">di conviventi, di parenti, di <text:s/>affini <text:s/>entro <text:s/>il <text:s/>secondo <text:s/>grado. <text:s/>Il</text:span><text:s/><text:span text:style-name="T443">conflitto p</text:span><text:span text:style-name="T444">uo' riguardare interessi di qualsiasi <text:s/>natura, <text:s/>anche <text:s/>non</text:span><text:s/><text:span text:style-name="T445">patrimoniali, come quelli derivanti dall'intento di voler assecondare</text:span><text:s/><text:span text:style-name="T446">pressioni politiche, sindacali o dei superiori gerarchici.</text:span></text:p>
      <text:p text:style-name="P447"/>
      <text:p text:style-name="P448">Art. 7 Obbligo di astensione</text:p>
      <text:p text:style-name="P449"><text:s/></text:p>
      <text:p text:style-name="P450"><text:span text:style-name="T451"><text:s text:c="2"/></text:span><text:span text:style-name="T452">1. <text:s/>Il <text:s/>dipendente <text:s/>si <text:s/>astiene <text:s/></text:span><text:span text:style-name="T453">dal <text:s/>partecipare <text:s/>all'adozione <text:s/>di</text:span><text:s/><text:span text:style-name="T454">decisioni o ad attivita' che possano <text:s/>coinvolgere <text:s/>interessi <text:s/>propri,</text:span><text:s/><text:span text:style-name="T455">ovvero di suoi parenti, affini entro il secondo grado, del coniuge <text:s/>o</text:span><text:s/><text:span text:style-name="T456">di conviventi, oppure di persone <text:s/>con <text:s/>le <text:s/>quali <text:s/>abbia <text:s/>rapporti <text:s/>di</text:span><text:s/><text:span text:style-name="T457">frequentazi</text:span><text:span text:style-name="T458">one abituale, ovvero, di soggetti <text:s/>od <text:s/>organizzazioni <text:s/>con</text:span><text:s/><text:span text:style-name="T459">cui egli o il coniuge abbia <text:s/>causa <text:s/>pendente <text:s/>o <text:s/>grave <text:s/>inimicizia <text:s/>o</text:span><text:s/><text:span text:style-name="T460">rapporti di credito o debito significativi, <text:s/>ovvero <text:s/>di <text:s/>soggetti <text:s/>od</text:span><text:s/><text:span text:style-name="T461">organizzazioni di cui sia tutore, <text:s/>curatore, <text:s/>procuratore</text:span><text:span text:style-name="T462"><text:s text:c="2"/>o <text:s/>agente,</text:span><text:s/><text:span text:style-name="T463">ovvero <text:s/>di <text:s/>enti, <text:s/>associazioni <text:s/>anche <text:s/>non <text:s/>riconosciute, <text:s/>comitati,</text:span><text:s/><text:span text:style-name="T464">societa' o <text:s/>stabilimenti <text:s/>di <text:s/>cui <text:s/>sia <text:s/>amministratore <text:s/>o <text:s/>gerente <text:s/>o</text:span><text:s/><text:span text:style-name="T465">dirigente. Il dipendente <text:s/>si <text:s/>astiene <text:s/>in <text:s/>ogni <text:s/>altro <text:s/>caso <text:s/>in <text:s/>cui</text:span><text:s/><text:span text:style-name="T466">esistano gravi ragioni <text:s/>di <text:s/>conve</text:span><text:span text:style-name="T467">nienza. <text:s/>Sull'astensione <text:s/>decide <text:s/>il</text:span><text:s/><text:span text:style-name="T468">responsabile dell'ufficio di appartenenza.</text:span></text:p>
      <text:p text:style-name="P469"/>
      <text:p text:style-name="P470">Art. 8 Prevenzione della corruzione</text:p>
      <text:p text:style-name="P471"><text:s/></text:p>
      <text:p text:style-name="P472"><text:span text:style-name="T473"><text:s text:c="2"/></text:span><text:span text:style-name="T474">1. Il dipendente rispetta le <text:s/>misure <text:s/>necessarie <text:s/>alla <text:s/>prevenzione</text:span><text:s/><text:span text:style-name="T475">degli illeciti nell'amministrazione. In <text:s/>particolare, <text:s/>il <text:s/>dipenden</text:span><text:span text:style-name="T476">te</text:span><text:s/><text:span text:style-name="T477">rispetta le prescrizioni contenute nel piano per la prevenzione della</text:span><text:s/><text:span text:style-name="T478">corruzione, <text:s/>presta <text:s/>la <text:s/>sua <text:s/>collaborazione <text:s/>al <text:s/>responsabile <text:s/>della</text:span><text:s/><text:span text:style-name="T479">prevenzione della corruzione e, fermo restando l'obbligo di <text:s/>denuncia</text:span><text:s/><text:span text:style-name="T480">all'autorità giudiziaria, segnala al <text:s/>propr</text:span><text:span text:style-name="T481">io <text:s/>superiore <text:s/>gerarchico</text:span><text:s/><text:span text:style-name="T482">eventuali situazioni di <text:s/>illecito <text:s/>nell'amministrazione <text:s/>di <text:s/>cui <text:s/>sia</text:span><text:s/><text:span text:style-name="T483">venuto a conoscenza.</text:span></text:p>
      <text:p text:style-name="P484"/>
      <text:p text:style-name="P485">Art. 9 Trasparenza e tracciabilità</text:p>
      <text:p text:style-name="P486"><text:s/></text:p>
      <text:p text:style-name="P487"><text:span text:style-name="T488"><text:s text:c="2"/></text:span><text:span text:style-name="T489">1. <text:s/>Il <text:s/>dipendente <text:s/>assicura <text:s/>l'adempimento <text:s text:c="2"/>degli <text:s text:c="2"/>obblighi <text:s text:c="2"/>di</text:span><text:s/><text:span text:style-name="T490">trasparenza previsti in capo<text:s/></text:span><text:span text:style-name="T491">alle pubbliche <text:s/>amministrazioni <text:s/>secondo</text:span><text:s/><text:span text:style-name="T492">le <text:s text:c="2"/>disposizioni <text:s text:c="2"/>normative <text:s text:c="2"/>vigenti, <text:s text:c="2"/>prestando <text:s text:c="3"/>la <text:s text:c="3"/>massima</text:span><text:s/><text:span text:style-name="T493">collaborazione nell'elaborazione, reperimento e trasmissione dei dati</text:span><text:s/><text:span text:style-name="T494">sottoposti all'obbligo di pubblicazione sul sito istituzionale.</text:span></text:p>
      <text:p text:style-name="P495"><text:span text:style-name="T496"><text:s text:c="2"/></text:span><text:span text:style-name="T497">2. <text:s/>La <text:s/>t</text:span><text:span text:style-name="T498">racciabilità <text:s/>dei <text:s/>processi <text:s/>decisionali <text:s text:c="2"/>adottati <text:s text:c="2"/>dai</text:span><text:s/><text:span text:style-name="T499">dipendenti deve essere, in tutti <text:s/>i <text:s/>casi, <text:s/>garantita <text:s/>attraverso <text:s/>un</text:span><text:s/><text:span text:style-name="T500">adeguato supporto <text:s/>documentale, <text:s/>che <text:s/>consenta <text:s/>in <text:s/>ogni <text:s/>momento <text:s/>la</text:span><text:s/><text:span text:style-name="T501">replicabilità.</text:span></text:p>
      <text:p text:style-name="P502"/>
      <text:p text:style-name="P503">Art. 10 Comportamento nei rapporti privati</text:p>
      <text:p text:style-name="P504"><text:s/></text:p>
      <text:p text:style-name="P505"><text:span text:style-name="T506"><text:s text:c="2"/></text:span><text:span text:style-name="T507">1. Nei rapporti privati, comprese le relazioni extralavorative <text:s/>con</text:span><text:s/><text:span text:style-name="T508">pubblici ufficiali nell'esercizio delle loro funzioni, il <text:s/>dipendente</text:span><text:s/><text:span text:style-name="T509">non <text:s text:c="2"/>sfrutta, <text:s text:c="2"/>ne' <text:s text:c="3"/>menziona <text:s text:c="3"/>la <text:s text:c="3"/>posizione <text:s text:c="3"/>che <text:s text:c="3"/>ricopre</text:span><text:s/><text:span text:style-name="T510">nell'amministrazione per ottenere utilità c</text:span><text:span text:style-name="T511">he non gli spettino e non</text:span><text:s/><text:span text:style-name="T512">assume nessun altro <text:s/>comportamento <text:s/>che <text:s/>possa <text:s/>nuocere <text:s/>all'immagine</text:span><text:s/><text:span text:style-name="T513">dell'amministrazione.</text:span></text:p>
      <text:p text:style-name="P514"/>
      <text:soft-page-break/>
      <text:p text:style-name="P515">Art. 11 Comportamento in servizio</text:p>
      <text:p text:style-name="P516"><text:s/></text:p>
      <text:p text:style-name="P517"><text:span text:style-name="T518"><text:s text:c="2"/></text:span><text:span text:style-name="T519">1. <text:s/>Fermo <text:s/>restando <text:s/>il <text:s/>rispetto <text:s/>dei <text:s/>termini <text:s/>del <text:s text:c="2"/>procedimento</text:span><text:s/><text:span text:style-name="T520">amministrativo, il dipendente,<text:s/></text:span><text:span text:style-name="T521">salvo giustificato motivo, non ritarda</text:span><text:s/><text:span text:style-name="T522">ne' adotta comportamenti tali da far ricadere su altri dipendenti <text:s/>il</text:span><text:s/><text:span text:style-name="T523">compimento <text:s/>di <text:s/>attività <text:s/>o <text:s/>l'adozione <text:s/>di <text:s/>decisioni <text:s/>di <text:s text:c="2"/>propria</text:span><text:s/><text:span text:style-name="T524">spettanza.</text:span></text:p>
      <text:p text:style-name="P525"><text:span text:style-name="T526"><text:s text:c="2"/></text:span><text:span text:style-name="T527">2. Il dipendente utilizza i <text:s/>permessi <text:s/>di <text:s/>astensione <text:s/>dal <text:s/>lavor</text:span><text:span text:style-name="T528">o,</text:span><text:s/><text:span text:style-name="T529">comunque denominati, nel rispetto <text:s/>delle <text:s/>condizioni <text:s/>previste <text:s/>dalla</text:span><text:s/><text:span text:style-name="T530">legge, dai regolamenti e dai contratti collettivi.</text:span></text:p>
      <text:p text:style-name="P531"><text:span text:style-name="T532"><text:s text:c="2"/></text:span><text:span text:style-name="T533">3. Il dipendente utilizza il materiale o <text:s/>le <text:s/>attrezzature <text:s/>di <text:s/>cui</text:span><text:s/><text:span text:style-name="T534">dispone per ragioni di ufficio e i servizi <text:s/>telematici <text:s/>e <text:s/>tel</text:span><text:span text:style-name="T535">efonici</text:span><text:s/><text:span text:style-name="T536">dell'ufficio nel rispetto dei vincoli posti dall'amministrazione. <text:s/>Il</text:span><text:s/><text:span text:style-name="T537">dipendente utilizza i mezzi di trasporto dell'amministrazione <text:s/>a <text:s/>sua</text:span><text:s/><text:span text:style-name="T538">disposizione soltanto <text:s/>per <text:s/>lo <text:s/>svolgimento <text:s/>dei <text:s/>compiti <text:s/>d'ufficio,</text:span><text:s/><text:span text:style-name="T539">astenendosi dal trasportare terzi, se<text:s/></text:span><text:span text:style-name="T540">non per motivi d'ufficio.</text:span></text:p>
      <text:p text:style-name="P541"/>
      <text:p text:style-name="P542">Art. 12 Rapporti con il pubblico</text:p>
      <text:p text:style-name="P543"><text:s/></text:p>
      <text:p text:style-name="P544"><text:span text:style-name="T545"><text:s text:c="2"/></text:span><text:span text:style-name="T546">1. Il dipendente in rapporto con <text:s/>il <text:s/>pubblico <text:s/>si <text:s/>fa <text:s/>riconoscere</text:span><text:s/><text:span text:style-name="T547">attraverso l'esposizione in modo visibile del badge od altro supporto</text:span><text:s/><text:span text:style-name="T548">identificativo <text:s/>messo <text:s/>a <text:s/>disposizione <text:s/></text:span><text:span text:style-name="T549">dall'amministrazione, <text:s text:c="2"/>salvo</text:span><text:s/><text:span text:style-name="T550">diverse disposizioni <text:s/>di <text:s/>servizio, <text:s/>anche <text:s/>in <text:s/>considerazione <text:s/>della</text:span><text:s/><text:span text:style-name="T551">sicurezza dei dipendenti, opera con spirito di servizio, correttezza,</text:span><text:s/><text:span text:style-name="T552">cortesia e disponibilità e, nel rispondere <text:s/>alla <text:s/>corrispondenza, <text:s/>a</text:span><text:s/><text:span text:style-name="T553">chiamate telefoni</text:span><text:span text:style-name="T554">che e ai messaggi di posta elettronica, opera <text:s/>nella</text:span><text:s/><text:span text:style-name="T555">maniera <text:s/>più <text:s/>completa <text:s/>e <text:s/>accurata <text:s/>possibile. <text:s/>Qualora <text:s text:c="2"/>non <text:s text:c="2"/>sia</text:span><text:s/><text:span text:style-name="T556">competente <text:s/>per <text:s/>posizione <text:s/>rivestita <text:s/>o <text:s text:c="2"/>per <text:s text:c="2"/>materia, <text:s text:c="2"/>indirizza</text:span><text:s/><text:span text:style-name="T557">l'interessato al funzionario <text:s/>o <text:s/>ufficio <text:s/>competente <text:s/>della <text:s/>med</text:span><text:span text:style-name="T558">esima</text:span><text:s/><text:span text:style-name="T559">amministrazione. Il dipendente, fatte <text:s/>salve <text:s/>le <text:s/>norme <text:s/>sul <text:s/>segreto</text:span><text:s/><text:span text:style-name="T560">d'ufficio, fornisce le spiegazioni che gli siano richieste in <text:s/>ordine</text:span><text:s/><text:span text:style-name="T561">al comportamento proprio e di altri dipendenti dell'ufficio dei quali</text:span><text:s/><text:span text:style-name="T562">ha la <text:s/>responsabilità <text:s/>od <text:s/>il <text:s/>coordinam</text:span><text:span text:style-name="T563">ento. <text:s/>Nelle <text:s/>operazioni <text:s/>da</text:span><text:s/><text:span text:style-name="T564">svolgersi e nella trattazione delle pratiche il dipendente <text:s/>rispetta,</text:span><text:s/><text:span text:style-name="T565">salvo diverse esigenze di servizio <text:s/>o <text:s/>diverso <text:s/>ordine <text:s/>di <text:s/>priorita'</text:span><text:s/><text:span text:style-name="T566">stabilito dall'amministrazione, l'ordine cronologico <text:s/>e <text:s/>non <text:s/>rifiuta</text:span><text:s/><text:span text:style-name="T567">prestazioni a cui</text:span><text:span text:style-name="T568"><text:s/>sia tenuto con motivazioni generiche. Il dipendente</text:span><text:s/><text:span text:style-name="T569">rispetta gli appuntamenti con i cittadini e risponde senza ritardo ai</text:span><text:s/><text:span text:style-name="T570">loro reclami.</text:span></text:p>
      <text:p text:style-name="P571"><text:span text:style-name="T572"><text:s text:c="2"/></text:span><text:span text:style-name="T573">2. <text:s/>Salvo <text:s/>il <text:s/>diritto <text:s/>di <text:s/>esprimere <text:s/>valutazioni <text:s text:c="2"/>e <text:s text:c="2"/>diffondere</text:span><text:s/><text:span text:style-name="T574">informazioni a tutela dei diritti sindacali, il d</text:span><text:span text:style-name="T575">ipendente si astiene</text:span><text:s/><text:span text:style-name="T576">da <text:s text:c="3"/>dichiarazioni <text:s text:c="4"/>pubbliche <text:s text:c="4"/>offensive <text:s text:c="4"/>nei <text:s text:c="4"/>confronti</text:span><text:s/><text:span text:style-name="T577">dell'amministrazione.</text:span></text:p>
      <text:p text:style-name="P578"><text:span text:style-name="T579"><text:s text:c="2"/></text:span><text:span text:style-name="T580">3. <text:s/>Il <text:s/>dipendente <text:s/>che <text:s/>svolge <text:s/>la <text:s/>sua <text:s/>attività <text:s/>lavorativa <text:s/>in</text:span><text:s/><text:span text:style-name="T581">un'amministrazione che fornisce servizi al pubblico cura il <text:s/>rispetto</text:span><text:s/><text:span text:style-name="T582">degli <text:s text:c="2"/>standard <text:s text:c="3"/>di <text:s text:c="3"/>qualità <text:s text:c="3"/>e <text:s text:c="3"/>di <text:s text:c="3"/>quantità <text:s text:c="3"/>fissati</text:span><text:s/><text:span text:style-name="T583">dall'amministrazione anche <text:s/>nelle <text:s/>apposite <text:s/>carte <text:s/>dei <text:s/>servizi. <text:s/>Il</text:span><text:s/><text:span text:style-name="T584">dipendente opera al fine di assicurare la continuità <text:s/>del <text:s/>servizio,</text:span><text:s/><text:span text:style-name="T585">di consentire agli utenti la scelta tra <text:s/>i <text:s/>diver</text:span><text:span text:style-name="T586">si <text:s/>erogatori <text:s/>e <text:s/>di</text:span><text:s/><text:span text:style-name="T587">fornire loro informazioni sulle modalità di prestazione del servizio</text:span><text:s/><text:span text:style-name="T588">e sui livelli di qualità.</text:span></text:p>
      <text:p text:style-name="P589"><text:span text:style-name="T590"><text:s text:c="2"/></text:span><text:span text:style-name="T591">4. Il <text:s/>dipendente <text:s/>non <text:s/>assume <text:s/>impegni <text:s/>ne' <text:s/>anticipa <text:s/>l'esito <text:s/>di</text:span><text:s/><text:span text:style-name="T592">decisioni o azioni proprie o altrui inerenti all'ufficio, al di fuori</text:span><text:s/><text:span text:style-name="T593">dei casi consentiti. Fornisce informazioni e notizie relative ad atti</text:span><text:s/><text:span text:style-name="T594">od operazioni amministrative, in <text:s/>corso <text:s/>o <text:s/>conclusi, <text:s/>nelle <text:s/>ipotesi</text:span><text:s/><text:span text:style-name="T595">previste dalle disposizioni di legge e regolamentari <text:s/>in <text:s/>materia <text:s/>di</text:span><text:s/><text:span text:style-name="T596">accesso, informando sempre <text:s/>gli <text:s/>interessati <text:s/></text:span><text:span text:style-name="T597">della <text:s/>possibilità <text:s/>di</text:span><text:s/><text:span text:style-name="T598">avvalersi anche <text:s/>dell'Ufficio <text:s/>per <text:s/>le <text:s/>relazioni <text:s/>con <text:s/>il <text:s/>pubblico.</text:span><text:s/><text:span text:style-name="T599">Rilascia copie ed <text:s/>estratti <text:s/>di <text:s/>atti <text:s/>o <text:s/>documenti <text:s/>secondo <text:s/>la <text:s/>sua</text:span><text:s/><text:span text:style-name="T600">competenza, con le modalità stabilite <text:s/>dalle <text:s/>norme <text:s/>in <text:s/>materia <text:s/>di</text:span><text:s/><text:span text:style-name="T601">accesso e dai regolament</text:span><text:span text:style-name="T602">i della propria amministrazione.</text:span></text:p>
      <text:p text:style-name="P603"><text:span text:style-name="T604"><text:s text:c="2"/></text:span><text:span text:style-name="T605">5. Il dipendente osserva il segreto d'ufficio <text:s/>e <text:s/>la <text:s/>normativa <text:s/>in</text:span><text:s/><text:span text:style-name="T606">materia di tutela e trattamento dei dati <text:s/>personali <text:s/>e, <text:s/>qualora <text:s/>sia</text:span><text:s/><text:span text:style-name="T607">richiesto oralmente di <text:s/>fornire <text:s/>informazioni, <text:s/>atti, <text:s/>documenti <text:s/>non</text:span><text:s/><text:span text:style-name="T608">accessibili t</text:span><text:span text:style-name="T609">utelati dal segreto d'ufficio o <text:s/>dalle <text:s/>disposizioni <text:s/>in</text:span><text:s/><text:span text:style-name="T610">materia di dati personali, informa <text:s/>il <text:s/>richiedente <text:s/>dei <text:s/>motivi <text:s/>che</text:span><text:s/><text:span text:style-name="T611">ostano all'accoglimento della richiesta. Qualora non sia competente a</text:span><text:s/><text:span text:style-name="T612">provvedere <text:s/>in <text:s/>merito <text:s/>alla <text:s/>richiesta <text:s/>cura, <text:s text:c="2"/>sulla <text:s text:c="2"/>ba</text:span><text:span text:style-name="T613">se <text:s text:c="2"/>delle</text:span><text:s/><text:span text:style-name="T614">disposizioni interne, <text:s/>che <text:s/>la <text:s/>stessa <text:s/>venga <text:s/>inoltrata <text:s/>all'ufficio</text:span><text:s/><text:span text:style-name="T615">competente della medesima amministrazione.</text:span></text:p>
      <text:p text:style-name="P616"/>
      <text:p text:style-name="P617">Art. 13 Disposizioni particolari per i dirigenti</text:p>
      <text:p text:style-name="P618"><text:s/></text:p>
      <text:p text:style-name="P619"><text:span text:style-name="T620"><text:s text:c="2"/></text:span><text:span text:style-name="T621">1. Ferma <text:s/>restando <text:s/>l'applicazione <text:s/>delle <text:s/>altre <text:s/>disposizioni <text:s/>del</text:span><text:s/><text:span text:style-name="T622">Codice, le</text:span><text:span text:style-name="T623"><text:s/>norme del presente articolo si applicano ai dirigenti, ivi</text:span><text:s/><text:span text:style-name="T624">compresi i titolari di incarico ai sensi dell'</text:span><text:a xlink:href="https://www.normattiva.it/uri-res/N2Ls?urn:nir:stato:decreto.legislativo:2001;165~art19-com6" office:target-frame-name="_top" xlink:show="replace"><text:span text:style-name="T625">articolo 19, <text:s/>comma <text:s/>6,</text:span></text:a><text:s/><text:a xlink:href="https://www.normattiva.it/uri-res/N2Ls?urn:nir:stato:decreto.legislativo:2001;165~art19-com6" office:target-frame-name="_top" xlink:show="replace"><text:span text:style-name="T626">del decreto legislativo n. 165 <text:s/>del <text:s/>2001</text:span></text:a><text:span text:style-name="T627"><text:s text:c="2"/>e <text:s/>dell'</text:span><text:a xlink:href="https://www.normattiva.it/uri-res/N2Ls?urn:nir:stato:decreto.legislativo:2000-08-18;267~art110" office:target-frame-name="_top" xlink:show="replace"><text:span text:style-name="T628">articolo <text:s/>110 <text:s/>del</text:span></text:a><text:s/><text:a xlink:href="https://www.normattiva.it/uri-res/N2Ls?urn:nir:stato:decreto.legislativo:2000-08-18;267~art110" office:target-frame-name="_top" xlink:show="replace"><text:span text:style-name="T629">decreto legislativo 18 agosto 2000, n. 267</text:span></text:a><text:span text:style-name="T630">, ai soggetti che <text:s/>svolgono</text:span><text:s/><text:soft-page-break/><text:span text:style-name="T631">funzioni equiparate ai dirigenti operant</text:span><text:span text:style-name="T632">i <text:s/>negli <text:s/>uffici <text:s/>di <text:s/>diretta</text:span><text:s/><text:span text:style-name="T633">collaborazione <text:s/>delle <text:s/>autorita' <text:s/>politiche, <text:s/>nonche' <text:s/>ai <text:s/>funzionari</text:span><text:s/><text:span text:style-name="T634">responsabili <text:s/>di <text:s/>posizione <text:s/>organizzativa <text:s/>negli <text:s text:c="2"/>enti <text:s text:c="2"/>privi <text:s text:c="2"/>di</text:span><text:s/><text:span text:style-name="T635">dirigenza.</text:span></text:p>
      <text:p text:style-name="P636"><text:span text:style-name="T637"><text:s text:c="2"/></text:span><text:span text:style-name="T638">2. Il dirigente svolge con diligenza le funzioni ad esso <text:s/>spettanti</text:span><text:s/><text:span text:style-name="T639">in <text:s/>b</text:span><text:span text:style-name="T640">ase <text:s/>all'atto <text:s/>di <text:s/>conferimento <text:s/>dell'incarico, <text:s text:c="2"/>persegue <text:s text:c="2"/>gli</text:span><text:s/><text:span text:style-name="T641">obiettivi assegnati e adotta un comportamento organizzativo <text:s/>adeguato</text:span><text:s/><text:span text:style-name="T642">per l'assolvimento dell'incarico.</text:span></text:p>
      <text:p text:style-name="P643"><text:span text:style-name="T644"><text:s text:c="2"/></text:span><text:span text:style-name="T645">3. Il dirigente, <text:s/>prima <text:s/>di <text:s/>assumere <text:s/>le <text:s/>sue <text:s/>funzioni, <text:s/>comunica</text:span><text:s/><text:span text:style-name="T646">all'amministrazio</text:span><text:span text:style-name="T647">ne le partecipazioni azionarie e gli altri interessi</text:span><text:s/><text:span text:style-name="T648">finanziari che <text:s/>possano <text:s/>porlo <text:s/>in <text:s/>conflitto <text:s/>di <text:s/>interessi <text:s/>con <text:s/>la</text:span><text:s/><text:span text:style-name="T649">funzione pubblica che svolge e dichiara se ha parenti e affini <text:s/>entro</text:span><text:s/><text:span text:style-name="T650">il secondo grado, <text:s/>coniuge <text:s/>o <text:s/>convivente <text:s/>che <text:s/>esercitano <text:s/>att</text:span><text:span text:style-name="T651">ività</text:span><text:s/><text:span text:style-name="T652">politiche, professionali o economiche <text:s/>che <text:s/>li <text:s/>pongano <text:s/>in <text:s/>contatti</text:span><text:s/><text:span text:style-name="T653">frequenti con l'ufficio che dovrà dirigere <text:s/>o <text:s/>che <text:s/>siano <text:s/>coinvolti</text:span><text:s/><text:span text:style-name="T654">nelle decisioni o nelle attività inerenti all'ufficio. Il <text:s/>dirigente</text:span><text:s/><text:span text:style-name="T655">fornisce le informazioni sulla propria sit</text:span><text:span text:style-name="T656">uazione patrimoniale <text:s/>e <text:s/>le</text:span><text:s/><text:span text:style-name="T657">dichiarazioni annuali dei redditi soggetti <text:s/>all'imposta <text:s/>sui <text:s/>redditi</text:span><text:s/><text:span text:style-name="T658">delle persone fisiche previste dalla legge.</text:span></text:p>
      <text:p text:style-name="P659"><text:span text:style-name="T660"><text:s text:c="2"/></text:span><text:span text:style-name="T661">4. Il dirigente assume atteggiamenti leali e trasparenti <text:s/>e <text:s/>adotta</text:span><text:s/><text:span text:style-name="T662">un comportamento esemplare e imparziale nei<text:s/></text:span><text:span text:style-name="T663">rapporti con i <text:s/>colleghi,</text:span><text:s/><text:span text:style-name="T664">i <text:s/>collaboratori <text:s/>e <text:s/>i <text:s/>destinatari <text:s/>dell'azione <text:s/>amministrativa. <text:s/>Il</text:span><text:s/><text:span text:style-name="T665">dirigente cura, altresì, che le risorse <text:s/>assegnate <text:s/>al <text:s/>suo <text:s/>ufficio</text:span><text:s/><text:span text:style-name="T666">siano utilizzate per finalità <text:s/>esclusivamente <text:s/>istituzionali <text:s/>e, <text:s/>in</text:span><text:s/><text:span text:style-name="T667">nessun caso, per esige</text:span><text:span text:style-name="T668">nze personali.</text:span></text:p>
      <text:p text:style-name="P669"><text:span text:style-name="T670"><text:s text:c="2"/></text:span><text:span text:style-name="T671">5. Il dirigente cura, compatibilmente con le <text:s/>risorse <text:s/>disponibili,</text:span><text:s/><text:span text:style-name="T672">il <text:s/>benessere <text:s/>organizzativo <text:s/>nella <text:s/>struttura <text:s/>a <text:s/>cui <text:s/>e' <text:s/>preposto,</text:span><text:s/><text:span text:style-name="T673">favorendo l'instaurarsi di <text:s/>rapporti <text:s/>cordiali <text:s/>e <text:s/>rispettosi <text:s/>tra <text:s/>i</text:span><text:s/><text:span text:style-name="T674">collaboratori, assume<text:s/></text:span><text:span text:style-name="T675">iniziative finalizzate alla circolazione <text:s/>delle</text:span><text:s/><text:span text:style-name="T676">informazioni, alla <text:s/>formazione <text:s/>e <text:s/>all'aggiornamento <text:s/>del <text:s/>personale,</text:span><text:s/><text:span text:style-name="T677">all'inclusione e alla valorizzazione delle differenze di <text:s/>genere, <text:s/>di</text:span><text:s/><text:span text:style-name="T678">eta' e di condizioni personali.</text:span></text:p>
      <text:p text:style-name="P679"><text:s text:c="2"/>6. Il dirigente assegna l'istruttoria delle pratiche sulla base <text:s/>di un'equa ripartizione <text:s/>del <text:s/>carico <text:s/>di <text:s/>lavoro, <text:s/>tenendo <text:s/>conto <text:s/>delle capacita', delle attitudini e della professionalità del personale <text:s/>a sua disposizione. Il dirigente affida <text:s/>gli <text:s/>incarichi <text:s/>aggiuntivi <text:s/>in base alla professionalità e, per quanto possibile, <text:s/>secondo <text:s/>criteri di rotazione.</text:p>
      <text:p text:style-name="P680"><text:span text:style-name="T681"><text:s text:c="2"/></text:span><text:span text:style-name="T682">7. Il dirigente svolge la valutazione del personale assegnato <text:s/>alla</text:span><text:s/><text:span text:style-name="T683">struttura <text:s/>cui <text:s/>e' <text:s/>preposto <text:s/>con <text:s/>imparzialità <text:s/>e <text:s/>rispettando <text:s text:c="2"/>le</text:span><text:s/><text:span text:style-name="T684">indicazioni ed i tempi prescritti.</text:span></text:p>
      <text:p text:style-name="P685"><text:span text:style-name="T686"><text:s text:c="2"/></text:span><text:span text:style-name="T687">8. <text:s/>Il <text:s/>di</text:span><text:span text:style-name="T688">rigente <text:s/>intraprende <text:s/>con <text:s/>tempestività <text:s/>le <text:s text:c="2"/>iniziative</text:span><text:s/><text:span text:style-name="T689">necessarie ove venga a conoscenza di un illecito, attiva e <text:s/>conclude,</text:span><text:s/><text:span text:style-name="T690">se <text:s/>competente, <text:s/>il <text:s text:c="2"/>procedimento <text:s text:c="2"/>disciplinare, <text:s text:c="2"/>ovvero <text:s text:c="2"/>segnala</text:span><text:s/><text:span text:style-name="T691">tempestivamente l'illecito all'autorità disciplinare, prest</text:span><text:span text:style-name="T692">ando <text:s/>ove</text:span><text:s/><text:span text:style-name="T693">richiesta <text:s/>la <text:s/>propria <text:s/>collaborazione <text:s/>e <text:s text:c="2"/>provvede <text:s text:c="2"/>ad <text:s text:c="2"/>inoltrare</text:span><text:s/><text:span text:style-name="T694">tempestiva denuncia all'autorità giudiziaria penale <text:s/>o <text:s/>segnalazione</text:span><text:s/><text:span text:style-name="T695">alla corte dei conti per le rispettive competenze. Nel <text:s/>caso <text:s/>in <text:s/>cui</text:span><text:s/><text:span text:style-name="T696">riceva segnalazione di un illecito da</text:span><text:span text:style-name="T697"><text:s/>parte di un dipendente, <text:s/>adotta</text:span><text:s/><text:span text:style-name="T698">ogni cautela di legge affinché sia tutelato il segnalante e non <text:s/>sia</text:span><text:s/><text:span text:style-name="T699">indebitamente <text:s text:c="2"/>rilevata <text:s text:c="2"/>la <text:s text:c="2"/>sua <text:s text:c="2"/>identità <text:s text:c="2"/>nel <text:s text:c="3"/>procedimento</text:span><text:s/><text:span text:style-name="T700">disciplinare, ai sensi dell'</text:span><text:a xlink:href="https://www.normattiva.it/uri-res/N2Ls?urn:nir:stato:decreto.legislativo:2001;165~art54bis" office:target-frame-name="_top" xlink:show="replace"><text:span text:style-name="T701">articolo 54-bis del <text:s/>decreto <text:s/>legislativo</text:span></text:a><text:s/><text:a xlink:href="https://www.normattiva.it/uri-res/N2Ls?urn:nir:stato:decreto.legislativo:2001;165~art54bis" office:target-frame-name="_top" xlink:show="replace"><text:span text:style-name="T702">n. 165 del 2001</text:span></text:a><text:span text:style-name="T703">.</text:span></text:p>
      <text:p text:style-name="P704"><text:span text:style-name="T705"><text:s text:c="2"/></text:span><text:span text:style-name="T706">9. Il dirigente, nei <text:s/>limiti <text:s/>delle<text:s/></text:span><text:span text:style-name="T707"><text:s/>sue <text:s/>possibilità, <text:s/>evita <text:s/>che</text:span><text:s/><text:span text:style-name="T708">notizie <text:s/>non <text:s text:c="2"/>rispondenti <text:s text:c="2"/>al <text:s text:c="2"/>vero <text:s text:c="2"/>quanto <text:s text:c="2"/>all'organizzazione,</text:span><text:s/><text:span text:style-name="T709">all'attività e ai dipendenti pubblici possano diffondersi. Favorisce</text:span><text:s/><text:span text:style-name="T710">la diffusione della conoscenza di buone prassi e buoni esempi al fine</text:span><text:s/><text:span text:style-name="T711">di rafforzare il</text:span><text:span text:style-name="T712"><text:s/>senso di fiducia nei confronti dell'amministrazione.</text:span></text:p>
      <text:p text:style-name="P713"/>
      <text:p text:style-name="P714">Art. 14 Contratti ed altri atti negoziali</text:p>
      <text:p text:style-name="P715"><text:s/></text:p>
      <text:p text:style-name="P716"><text:span text:style-name="T717"><text:s text:c="2"/></text:span><text:span text:style-name="T718">1. Nella conclusione di accordi e negozi e <text:s/>nella <text:s/>stipulazione <text:s/>di</text:span><text:s/><text:span text:style-name="T719">contratti per <text:s/>conto <text:s/>dell'amministrazione, <text:s/>nonché <text:s/>nella <text:s/>fase <text:s/>di</text:span><text:s/><text:span text:style-name="T720">esecuzione degli s</text:span><text:span text:style-name="T721">tessi, il dipendente non ricorre <text:s/>a <text:s/>mediazione <text:s/>di</text:span><text:s/><text:span text:style-name="T722">terzi, ne' corrisponde o promette ad <text:s/>alcuno <text:s/>utilità <text:s/>a <text:s/>titolo <text:s/>di</text:span><text:s/><text:span text:style-name="T723">intermediazione, ne' per facilitare o aver facilitato la <text:s/>conclusione</text:span><text:s/><text:span text:style-name="T724">o l'esecuzione del contratto. Il presente comma <text:s/>non <text:s/>si <text:s/>applica</text:span><text:span text:style-name="T725"><text:s text:c="2"/>ai</text:span><text:s/><text:span text:style-name="T726">casi in cui l'amministrazione abbia deciso di ricorrere all'attività</text:span><text:s/><text:span text:style-name="T727">di intermediazione professionale.</text:span></text:p>
      <text:p text:style-name="P728"><text:span text:style-name="T729"><text:s text:c="2"/></text:span><text:span text:style-name="T730">2. Il dipendente <text:s/>non <text:s/>conclude, <text:s/>per <text:s/>conto <text:s/>dell'amministrazione,</text:span><text:s/><text:span text:style-name="T731">contratti <text:s/>di <text:s text:c="2"/>appalto, <text:s text:c="2"/>fornitura, <text:s text:c="2"/>servizio, <text:s text:c="2"/>finanziamento <text:s text:c="2"/>o</text:span><text:s/><text:span text:style-name="T732">assicura</text:span><text:span text:style-name="T733">zione con imprese con le quali abbia <text:s/>stipulato <text:s/>contratti <text:s/>a</text:span><text:s/><text:span text:style-name="T734">titolo privato o ricevuto altre utilità nel biennio <text:s/>precedente, <text:s/>ad</text:span><text:s/><text:span text:style-name="T735">eccezione di quelli conclusi ai sensi dell'</text:span><text:a xlink:href="https://www.normattiva.it/uri-res/N2Ls?urn:nir:stato:codice.civile:1942-03-16;262~art1342" office:target-frame-name="_top" xlink:show="replace"><text:span text:style-name="T736">articolo 1342 <text:s/>del <text:s/>codice</text:span></text:a><text:s/><text:a xlink:href="https://www.normattiva.it/uri-res/N2Ls?urn:nir:stato:codice.civile:1942-03-16;262~art1342" office:target-frame-name="_top" xlink:show="replace"><text:span text:style-name="T737">civile</text:span></text:a><text:span text:style-name="T738">. Nel caso <text:s/>in <text:s/>cui <text:s/>l'amministrazione <text:s/>concluda <text:s/>contratti <text:s/>di</text:span><text:s/><text:span text:style-name="T739">appalto, fornitura, <text:s/>serviz</text:span><text:span text:style-name="T740">io, <text:s/>finanziamento <text:s/>o <text:s/>assicurazione, <text:s/>con</text:span><text:s/><text:span text:style-name="T741">imprese con le quali il dipendente abbia concluso contratti a <text:s/>titolo</text:span><text:s/><text:span text:style-name="T742">privato o ricevuto altre utilità nel biennio precedente, <text:s/>questi <text:s/>si</text:span><text:s/><text:span text:style-name="T743">astiene <text:s/>dal <text:s/>partecipare <text:s/>all'adozione <text:s/>delle <text:s/>decisioni <text:s text:c="2"/>ed <text:s text:c="2"/>alle</text:span><text:s/><text:span text:style-name="T744">attività relative all'esecuzione del <text:s/>contratto, <text:s/>redigendo <text:s/>verbale</text:span><text:s/><text:span text:style-name="T745">scritto di tale astensione da conservare agli atti dell'ufficio.</text:span></text:p>
      <text:p text:style-name="P746"><text:span text:style-name="T747"><text:s text:c="2"/></text:span><text:span text:style-name="T748">3. Il dipendente che <text:s/>conclude <text:s/>accordi <text:s/>o <text:s/>negozi <text:s/>ovvero <text:s/>stipula</text:span><text:s/><text:span text:style-name="T749">contratti a titolo privato, ad eccezione di quelli c</text:span><text:span text:style-name="T750">onclusi ai <text:s/>sensi</text:span><text:s/><text:span text:style-name="T751">dell'</text:span><text:a xlink:href="https://www.normattiva.it/uri-res/N2Ls?urn:nir:stato:codice.civile:1942-03-16;262~art1342" office:target-frame-name="_top" xlink:show="replace"><text:span text:style-name="T752">articolo <text:s/>1342 <text:s/>del <text:s/>codice <text:s/>civile</text:span></text:a><text:span text:style-name="T753">, <text:s/>con <text:s/>persone <text:s text:c="2"/>fisiche <text:s text:c="2"/>o</text:span><text:s/><text:span text:style-name="T754">giuridiche <text:s/>private <text:s/>con <text:s/>le <text:s/>quali <text:s/></text:span><text:soft-page-break/><text:span text:style-name="T755">abbia <text:s/>concluso, <text:s text:c="2"/>nel <text:s/></text:span><text:span text:style-name="T756"><text:s/>biennio</text:span><text:s/><text:span text:style-name="T757">precedente, contratti di appalto, fornitura, servizio, <text:s/>finanziamento</text:span><text:s/><text:span text:style-name="T758">ed assicurazione, per <text:s/>conto <text:s/>dell'amministrazione, <text:s/>ne <text:s/>informa <text:s/>per</text:span><text:s/><text:span text:style-name="T759">iscritto il dirigente dell'ufficio.</text:span></text:p>
      <text:p text:style-name="P760"><text:span text:style-name="T761"><text:s text:c="2"/></text:span><text:span text:style-name="T762">4. Se nelle situazioni di cui ai commi 2 e 3 si trova il dirigente,</text:span><text:s/><text:span text:style-name="T763">q</text:span><text:span text:style-name="T764">uesti informa per iscritto il dirigente apicale <text:s/>responsabile <text:s/>della</text:span><text:s/><text:span text:style-name="T765">gestione del personale.</text:span></text:p>
      <text:p text:style-name="P766"><text:span text:style-name="T767"><text:s text:c="2"/></text:span><text:span text:style-name="T768">5. Il dipendente <text:s/>che <text:s/>riceva, <text:s/>da <text:s/>persone <text:s/>fisiche <text:s/>o <text:s/>giuridiche</text:span><text:s/><text:span text:style-name="T769">partecipanti <text:s/>a <text:s text:c="2"/>procedure <text:s text:c="2"/>negoziali <text:s text:c="2"/>nelle <text:s text:c="2"/>quali <text:s text:c="2"/>sia <text:s text:c="2"/>parte</text:span><text:s/><text:span text:style-name="T770">l'amministrazione, <text:s text:c="2"/>ri</text:span><text:span text:style-name="T771">mostranze <text:s text:c="2"/>orali <text:s text:c="2"/>o <text:s text:c="2"/>scritte <text:s text:c="2"/>sull'operato</text:span><text:s/><text:span text:style-name="T772">dell'ufficio <text:s/>o <text:s/>su <text:s/>quello <text:s/>dei <text:s/>propri <text:s/>collaboratori, <text:s/>ne <text:s/>informa</text:span><text:s/><text:span text:style-name="T773">immediatamente, <text:s/>di <text:s/>regola <text:s/>per <text:s/>iscritto, <text:s/>il <text:s text:c="2"/>proprio <text:s text:c="2"/>superiore</text:span><text:s/><text:span text:style-name="T774">gerarchico o funzionale.</text:span></text:p>
      <text:p text:style-name="P775"/>
      <text:p text:style-name="P776">Art. 15 Vigilanza, monitoraggio e attività<text:s/>formative</text:p>
      <text:p text:style-name="P777"><text:s/></text:p>
      <text:p text:style-name="P778"><text:span text:style-name="T779"><text:s text:c="2"/></text:span><text:span text:style-name="T780">1. Ai sensi dell'</text:span><text:a xlink:href="https://www.normattiva.it/uri-res/N2Ls?urn:nir:stato:decreto.legislativo:2001-03-30;165~art54-com6" office:target-frame-name="_top" xlink:show="replace"><text:span text:style-name="T781">articolo 54, comma 6, del decreto <text:s/>legislativo <text:s/>30</text:span></text:a><text:s/><text:a xlink:href="https://www.normattiva.it/uri-res/N2Ls?urn:nir:stato:decreto.legislativo:2001-03-30;165~art54-com6" office:target-frame-name="_top" xlink:show="replace"><text:span text:style-name="T782">marzo 2001, n. 165</text:span></text:a><text:span text:style-name="T783">, vigilano sull'applicazione del presente Codice <text:s/>e</text:span><text:s/><text:span text:style-name="T784">dei codici di comportamento adottati dalle singole amministrazioni, i</text:span><text:s/><text:span text:style-name="T785">di</text:span><text:span text:style-name="T786">rigenti <text:s/>responsabili <text:s/>di <text:s/>ciascuna <text:s/>struttura, <text:s/>le <text:s/>strutture <text:s text:c="2"/>di</text:span><text:s/><text:span text:style-name="T787">controllo interno e gli uffici etici e di disciplina.</text:span></text:p>
      <text:p text:style-name="P788"><text:span text:style-name="T789"><text:s text:c="2"/></text:span><text:span text:style-name="T790">2. Ai fini dell'attività di vigilanza e monitoraggio prevista <text:s/>dal</text:span><text:s/><text:span text:style-name="T791">presente <text:s/>articolo, <text:s/>le <text:s/>amministrazioni <text:s/>si <text:s/>avvalgono <text:s/>dell'uff</text:span><text:span text:style-name="T792">icio</text:span><text:s/><text:span text:style-name="T793">procedimenti disciplinari istituito ai <text:s/>sensi <text:s/>dell'</text:span><text:a xlink:href="https://www.normattiva.it/uri-res/N2Ls?urn:nir:stato:decreto.legislativo:2001;165~art55bis-com4" office:target-frame-name="_top" xlink:show="replace"><text:span text:style-name="T794">articolo <text:s/>55-bis,</text:span></text:a><text:s/><text:a xlink:href="https://www.normattiva.it/uri-res/N2Ls?urn:nir:stato:decreto.legislativo:2001;165~art55bis-com4" office:target-frame-name="_top" xlink:show="replace"><text:span text:style-name="T795">comma 4, <text:s/>del <text:s/>decreto <text:s/>legislativo <text:s/>n. <text:s/>165 <text:s/>del <text:s/>2001</text:span></text:a><text:span text:style-name="T796"><text:s text:c="2"/>che <text:s/>svolge,</text:span><text:s/><text:span text:style-name="T797">altresì, le funzioni dei comitati o uffici etici eventualmente <text:s/>già</text:span><text:s/><text:span text:style-name="T798">istituiti.</text:span></text:p>
      <text:p text:style-name="P799"><text:span text:style-name="T800"><text:s text:c="2"/></text:span><text:span text:style-name="T801">3. Le attività svolte ai sensi del presente articolo <text:s/>dall'u</text:span><text:span text:style-name="T802">fficio</text:span><text:s/><text:span text:style-name="T803">procedimenti disciplinari si <text:s/>conformano <text:s/>alle <text:s/>eventuali <text:s/>previsioni</text:span><text:s/><text:span text:style-name="T804">contenute nei piani di prevenzione della <text:s/>corruzione <text:s/>adottati <text:s/>dalle</text:span><text:s/><text:span text:style-name="T805">amministrazioni ai sensi dell'</text:span><text:a xlink:href="https://www.normattiva.it/uri-res/N2Ls?urn:nir:stato:legge:2012-11-06;190~art1-com2" office:target-frame-name="_top" xlink:show="replace"><text:span text:style-name="T806">articolo 1, <text:s/>comma <text:s/>2, <text:s/>della <text:s/>legge <text:s/>6</text:span></text:a><text:s/><text:a xlink:href="https://www.normattiva.it/uri-res/N2Ls?urn:nir:stato:legge:2012-11-06;190~art1-com2" office:target-frame-name="_top" xlink:show="replace"><text:span text:style-name="T807">novembre 2012, n. 190</text:span></text:a><text:span text:style-name="T808">. <text:s/>L'ufficio <text:s/>procedimenti <text:s/>disciplinari, <text:s/>oltre</text:span><text:s/><text:span text:style-name="T809">alle funzioni disciplin</text:span><text:span text:style-name="T810">ari di cui all'</text:span><text:a xlink:href="https://www.normattiva.it/uri-res/N2Ls?urn:nir:stato:decreto.legislativo:2001;165~art55bis" office:target-frame-name="_top" xlink:show="replace"><text:span text:style-name="T811">articolo 55-bis e seguenti <text:s/>del</text:span></text:a><text:s/><text:a xlink:href="https://www.normattiva.it/uri-res/N2Ls?urn:nir:stato:decreto.legislativo:2001;165~art55bis" office:target-frame-name="_top" xlink:show="replace"><text:span text:style-name="T812">decreto legislativo n. 165 del 2001</text:span></text:a><text:span text:style-name="T813">, cura l'aggiornamento del <text:s/>codice</text:span><text:s/><text:span text:style-name="T814">di comportamento dell'amministrazione, l'esame delle segnalazioni <text:s/>di</text:span><text:s/><text:span text:style-name="T815">violazione dei codici di comportamento, la <text:s/>raccolta <text:s/>delle <text:s/>condotte</text:span><text:s/><text:span text:style-name="T816">illecite accertate e <text:s/>sanzionate, <text:s/>assi</text:span><text:span text:style-name="T817">curando <text:s/>le <text:s/>garanzie <text:s/>di <text:s/>cui</text:span><text:s/><text:span text:style-name="T818">all'</text:span><text:a xlink:href="https://www.normattiva.it/uri-res/N2Ls?urn:nir:stato:decreto.legislativo:2001;165~art54bis" office:target-frame-name="_top" xlink:show="replace"><text:span text:style-name="T819">articolo 54-bis del decreto <text:s/>legislativo <text:s/>n. <text:s/>165 <text:s/>del <text:s/>2001</text:span></text:a><text:span text:style-name="T820">. <text:s/>Il</text:span><text:s/><text:span text:style-name="T821">responsabile della prevenzione della corruzione</text:span><text:span text:style-name="T822"><text:s text:c="2"/>cura <text:s/>la <text:s/>diffusione</text:span><text:s/><text:span text:style-name="T823">della conoscenza dei codici di comportamento nell'amministrazione, il</text:span><text:s/><text:span text:style-name="T824">monitoraggio annuale sulla loro attuazione, <text:s/>ai <text:s/>sensi <text:s/>dell'</text:span><text:a xlink:href="https://www.normattiva.it/uri-res/N2Ls?urn:nir:stato:decreto.legislativo:2001;165~art54-com7" office:target-frame-name="_top" xlink:show="replace"><text:span text:style-name="T825">articolo</text:span></text:a><text:s/><text:a xlink:href="https://www.normattiva.it/uri-res/N2Ls?urn:nir:stato:decreto.legislativo:2001;165~art54-com7" office:target-frame-name="_top" xlink:show="replace"><text:span text:style-name="T826">54, <text:s/>comma <text:s/>7, <text:s/>del <text:s/>decreto <text:s/>legislativo <text:s/>n. <text:s/>165 <text:s text:c="2"/>del <text:s text:c="2"/>2001</text:span></text:a><text:span text:style-name="T827">, <text:s text:c="2"/>la</text:span><text:s/><text:span text:style-name="T828">pubblicazione <text:s/>sul <text:s text:c="2"/>sito <text:s text:c="2"/>istituzionale <text:s text:c="2"/>e <text:s text:c="2"/>della <text:s text:c="2"/>com</text:span><text:span text:style-name="T829">unicazione</text:span><text:s/><text:span text:style-name="T830">all'autorità nazionale anticorruzione, di cui all'</text:span><text:a xlink:href="https://www.normattiva.it/uri-res/N2Ls?urn:nir:stato:legge:2012-11-06;190~art1-com2" office:target-frame-name="_top" xlink:show="replace"><text:span text:style-name="T831">articolo 1, <text:s/>comma</text:span></text:a></text:p>
      <text:p text:style-name="P832"><text:a xlink:href="https://www.normattiva.it/uri-res/N2Ls?urn:nir:stato:legge:2012-11-06;190~art1-com2" office:target-frame-name="_top" xlink:show="replace"><text:span text:style-name="T833">2, <text:s/>della <text:s/>legge <text:s/>6 <text:s/>novembre <text:s/>2012, <text:s/>n. <text:s/>190</text:span></text:a><text:span text:style-name="T834">, <text:s/>dei <text:s text:c="2"/>risultati <text:s text:c="2"/>del</text:span><text:s/><text:span text:style-name="T835">monitoraggio. Ai fini dello svolgimento delle attività previste <text:s/>dal</text:span><text:s/><text:span text:style-name="T836">presente <text:s/>articolo, <text:s/>l'ufficio <text:s/>procedimenti <text:s/>disciplinari <text:s/>opera <text:s/>in</text:span><text:s/><text:span text:style-name="T837">raccordo con il respo</text:span><text:span text:style-name="T838">nsabile della prevenzione di cui all'</text:span><text:a xlink:href="https://www.normattiva.it/uri-res/N2Ls?urn:nir:stato:legge:2012;190~art1-com7" office:target-frame-name="_top" xlink:show="replace"><text:span text:style-name="T839">articolo 1,</text:span></text:a><text:s/><text:a xlink:href="https://www.normattiva.it/uri-res/N2Ls?urn:nir:stato:legge:2012;190~art1-com7" office:target-frame-name="_top" xlink:show="replace"><text:span text:style-name="T840">comma 7, della le</text:span><text:span text:style-name="T841">gge n. 190 del 2012</text:span></text:a><text:span text:style-name="T842">.</text:span></text:p>
      <text:p text:style-name="P843"><text:span text:style-name="T844"><text:s text:c="2"/></text:span><text:span text:style-name="T845">4. Ai <text:s/>fini <text:s/>dell'attivazione <text:s/>del <text:s/>procedimento <text:s/>disciplinare <text:s/>per</text:span><text:s/><text:span text:style-name="T846">violazione <text:s/>dei <text:s/>codici <text:s/>di <text:s/>comportamento, <text:s/>l'ufficio <text:s text:c="2"/>procedimenti</text:span><text:s/><text:span text:style-name="T847">disciplinari può <text:s/>chiedere <text:s/>all'autorità <text:s/>nazionale <text:s/>anticorruzione</text:span><text:s/><text:span text:style-name="T848">parere facoltativo secondo<text:s/></text:span><text:span text:style-name="T849">quanto stabilito dall'</text:span><text:a xlink:href="https://www.normattiva.it/uri-res/N2Ls?urn:nir:stato:legge:2012;190~art1-com2-letd" office:target-frame-name="_top" xlink:show="replace"><text:span text:style-name="T850">articolo 1, comma 2,</text:span></text:a><text:s/><text:a xlink:href="https://www.normattiva.it/uri-res/N2Ls?urn:nir:stato:legge:2012;190~art1-com2-letd" office:target-frame-name="_top" xlink:show="replace"><text:span text:style-name="T851">lettera d), d</text:span><text:span text:style-name="T852">ella legge n. 190 del 2012</text:span></text:a><text:span text:style-name="T853">.</text:span></text:p>
      <text:p text:style-name="P854"><text:span text:style-name="T855"><text:s text:c="2"/></text:span><text:span text:style-name="T856">5. <text:s/>Al <text:s/>personale <text:s/>delle <text:s/>pubbliche <text:s/>amministrazioni <text:s/>sono <text:s/>rivolte</text:span><text:s/><text:span text:style-name="T857">attività formative in <text:s/>materia <text:s/>di <text:s/>trasparenza <text:s/>e <text:s/>integrità, <text:s/>che</text:span><text:s/><text:span text:style-name="T858">consentano ai dipendenti <text:s/>di <text:s/>conseguire <text:s/>una <text:s/>piena <text:s/>conoscenza <text:s/>dei</text:span><text:s/><text:span text:style-name="T859">contenuti del <text:s/></text:span><text:span text:style-name="T860">codice <text:s/>di <text:s/>comportamento, <text:s/>nonché <text:s/>un <text:s/>aggiornamento</text:span><text:s/><text:span text:style-name="T861">annuale e sistematico sulle misure e sulle <text:s/>disposizioni <text:s/>applicabili</text:span><text:s/><text:span text:style-name="T862">in tali ambiti.</text:span></text:p>
      <text:p text:style-name="P863"><text:span text:style-name="T864"><text:s text:c="2"/></text:span><text:span text:style-name="T865">6. Le Regioni e gli enti <text:s/>locali, <text:s/>definiscono, <text:s/>nell'ambito <text:s/>della</text:span><text:s/><text:span text:style-name="T866">propria <text:s/>autonomia <text:s/>organizzativa, <text:s/>le <text:s/>linee<text:s/></text:span><text:span text:style-name="T867"><text:s/>guida <text:s/>necessarie <text:s/>per</text:span><text:s/><text:span text:style-name="T868">l'attuazione dei principi di cui al presente articolo.</text:span></text:p>
      <text:p text:style-name="P869"><text:span text:style-name="T870"><text:s text:c="2"/></text:span><text:span text:style-name="T871">7. Dall'attuazione delle disposizioni <text:s/>del <text:s/>presente <text:s/>articolo <text:s/>non</text:span><text:s/><text:span text:style-name="T872">devono derivare <text:s/>nuovi <text:s/>o <text:s/>maggiori <text:s/>oneri <text:s/>a <text:s/>carico <text:s/>della <text:s/>finanza</text:span><text:s/><text:span text:style-name="T873">pubblica. Le amministrazioni <text:s/>provved</text:span><text:span text:style-name="T874">ono <text:s/>agli <text:s/>adempimenti <text:s/>previsti</text:span><text:s/><text:span text:style-name="T875">nell'ambito <text:s/>delle <text:s/>risorse <text:s text:c="2"/>umane, <text:s text:c="2"/>finanziarie, <text:s text:c="2"/>e <text:s text:c="2"/>strumentali</text:span><text:s/><text:span text:style-name="T876">disponibili a legislazione vigente.</text:span></text:p>
      <text:p text:style-name="P877"/>
      <text:p text:style-name="P878"><text:span text:style-name="T879"><text:s/></text:span><text:span text:style-name="T880">Art. 16 Responsabilità conseguente alla violazione dei doveri del codice</text:span></text:p>
      <text:p text:style-name="P881"><text:s/></text:p>
      <text:p text:style-name="P882"><text:span text:style-name="T883"><text:s text:c="2"/></text:span><text:span text:style-name="T884">1. La <text:s/>violazione <text:s/>degli <text:s/>obblighi <text:s/>pr</text:span><text:span text:style-name="T885">evisti <text:s/>dal <text:s/>presente <text:s/>Codice</text:span><text:s/><text:span text:style-name="T886">integra comportamenti contrari ai doveri d'ufficio. Ferme restando le</text:span><text:s/><text:span text:style-name="T887">ipotesi <text:s/>in <text:s/>cui <text:s/>la <text:s/>violazione <text:s/>delle <text:s/>disposizioni <text:s/>contenute <text:s/>nel</text:span><text:s/><text:span text:style-name="T888">presente Codice, nonché dei doveri e <text:s/>degli <text:s/>obblighi <text:s/>previsti <text:s/>dal</text:span><text:s/><text:span text:style-name="T889">piano <text:s/>di <text:s/>preven</text:span><text:span text:style-name="T890">zione <text:s/>della <text:s text:c="2"/>corruzione, <text:s text:c="2"/>da' <text:s text:c="2"/>luogo <text:s text:c="2"/>anche <text:s text:c="2"/>a</text:span><text:s/><text:span text:style-name="T891">responsabilità <text:s/>penale, <text:s/>civile, <text:s/>amministrativa <text:s/>o <text:s/>contabile <text:s text:c="2"/>del</text:span><text:s/><text:span text:style-name="T892">pubblico dipendente, essa e' fonte <text:s/>di <text:s/>responsabilità <text:s/></text:span><text:soft-page-break/><text:span text:style-name="T893">disciplinare</text:span><text:s/><text:span text:style-name="T894">accertata all'esito del procedimento disciplinare, nel <text:s/>rispetto<text:s/></text:span><text:span text:style-name="T895"><text:s/>dei</text:span><text:s/><text:span text:style-name="T896">principi di gradualità e proporzionalità delle sanzioni.</text:span></text:p>
      <text:p text:style-name="P897"><text:span text:style-name="T898"><text:s text:c="2"/></text:span><text:span text:style-name="T899">2. Ai fini della <text:s/>determinazione <text:s/>del <text:s/>tipo <text:s/>e <text:s/>dell'entità <text:s/>della</text:span><text:s/><text:span text:style-name="T900">sanzione disciplinare concretamente <text:s/>applicabile, <text:s/>la <text:s/>violazione <text:s/>e'</text:span><text:s/><text:span text:style-name="T901">valutata <text:s/>in <text:s/>ogni <text:s/>singolo <text:s/>caso <text:s/>con <text:s/>riguardo <text:s/>alla<text:s/></text:span><text:span text:style-name="T902"><text:s/>gravita' <text:s/>del</text:span><text:s/><text:span text:style-name="T903">comportamento e all'entità del pregiudizio, anche morale, <text:s/>derivatone</text:span><text:s/><text:span text:style-name="T904">al decoro o al prestigio <text:s/>dell'amministrazione <text:s/>di <text:s/>appartenenza. <text:s/>Le</text:span><text:s/><text:span text:style-name="T905">sanzioni <text:s/>applicabili <text:s/>sono <text:s/>quelle <text:s text:c="2"/>previste <text:s text:c="2"/>dalla <text:s text:c="2"/>legge, <text:s text:c="2"/>dai</text:span><text:s/><text:span text:style-name="T906">regolamenti e dai contratti col</text:span><text:span text:style-name="T907">lettivi, incluse <text:s/>quelle <text:s/>espulsive che</text:span><text:s/><text:span text:style-name="T908">possono essere applicate esclusivamente <text:s/>nei <text:s/>casi, <text:s/>da <text:s/>valutare <text:s/>in</text:span><text:s/><text:span text:style-name="T909">relazione alla gravita', di violazione delle disposizioni di cui agli</text:span><text:s/><text:span text:style-name="T910">articoli 4, qualora concorrano la non modicità del valore del regalo</text:span><text:s/><text:span text:style-name="T911">o delle</text:span><text:span text:style-name="T912"><text:s/>altre utilità e l'immediata correlazione <text:s/>di <text:s/>questi <text:s/>ultimi</text:span><text:s/><text:span text:style-name="T913">con il compimento di un atto o di un'attività <text:s/>tipici <text:s/>dell'ufficio,</text:span><text:s/><text:span text:style-name="T914">5, comma 2, 14, comma 2, primo periodo, valutata ai sensi <text:s/>del <text:s/>primo</text:span><text:s/><text:span text:style-name="T915">periodo. La <text:s/>disposizione <text:s/>di <text:s/>cui <text:s/>al <text:s/>secondo <text:s/>period</text:span><text:span text:style-name="T916">o <text:s/>si <text:s/>applica</text:span><text:s/><text:span text:style-name="T917">altresì nei casi di recidiva negli illeciti di cui agli articoli <text:s/>4,</text:span><text:s/><text:span text:style-name="T918">comma 6, 6, comma 2, esclusi i conflitti meramente potenziali, e <text:s/>13,</text:span><text:s/><text:span text:style-name="T919">comma 9, primo periodo. <text:s/>I <text:s/>contratti <text:s/>collettivi <text:s/>possono <text:s/>prevedere</text:span><text:s/><text:span text:style-name="T920">ulteriori criteri di individuazi</text:span><text:span text:style-name="T921">one <text:s/>delle <text:s/>sanzioni <text:s/>applicabili <text:s/>in</text:span><text:s/><text:span text:style-name="T922">relazione alle tipologie di violazione del presente codice.</text:span></text:p>
      <text:p text:style-name="P923"><text:span text:style-name="T924"><text:s text:c="2"/></text:span><text:span text:style-name="T925">3. Resta ferma la comminazione del <text:s/>licenziamento <text:s/>senza <text:s/>preavviso</text:span><text:s/><text:span text:style-name="T926">per i casi già previsti dalla legge, dai regolamenti e dai contratti</text:span><text:s/><text:span text:style-name="T927">collettivi.</text:span></text:p>
      <text:p text:style-name="P928"><text:span text:style-name="T929"><text:s text:c="2"/></text:span><text:span text:style-name="T930">4. Re</text:span><text:span text:style-name="T931">stano fermi gli ulteriori obblighi e le conseguenti ipotesi di</text:span><text:s/><text:span text:style-name="T932">responsabilità disciplinare <text:s/>dei <text:s/>pubblici <text:s/>dipendenti <text:s/>previsti <text:s/>da</text:span><text:s/><text:span text:style-name="T933">norme di legge, di regolamento o dai contratti collettivi.</text:span></text:p>
      <text:p text:style-name="P934"/>
      <text:p text:style-name="P935">Art. 17 Disposizioni finali e abrogazioni</text:p>
      <text:p text:style-name="P936"><text:s/></text:p>
      <text:p text:style-name="P937"><text:span text:style-name="T938"><text:s text:c="2"/></text:span><text:span text:style-name="T939">1. Le amministrazi</text:span><text:span text:style-name="T940">oni danno la piu' ampia <text:s/>diffusione <text:s/>al <text:s/>presente</text:span><text:s/><text:span text:style-name="T941">decreto, pubblicandolo sul <text:s/>proprio <text:s/>sito <text:s/>internet <text:s/>istituzionale <text:s/>e</text:span><text:s/><text:span text:style-name="T942">nella rete intranet, nonché trasmettendolo tramite e-mail a tutti <text:s/>i</text:span><text:s/><text:span text:style-name="T943">propri <text:s/>dipendenti <text:s/>e <text:s/>ai <text:s/>titolari <text:s/>di <text:s/>contratti <text:s/>di <text:s/>consulenza<text:s/></text:span><text:span text:style-name="T944"><text:s/>o</text:span><text:s/><text:span text:style-name="T945">collaborazione a qualsiasi titolo, anche professionale, <text:s/>ai <text:s/>titolari</text:span><text:s/><text:span text:style-name="T946">di organi e di incarichi negli uffici di diretta <text:s/>collaborazione <text:s/>dei</text:span><text:s/><text:span text:style-name="T947">vertici politici dell'amministrazione, <text:s/>nonché <text:s/>ai <text:s/>collaboratori <text:s/>a</text:span><text:s/><text:span text:style-name="T948">qualsiasi titolo, <text:s/>anche <text:s/>professionale, <text:s/>di</text:span><text:span text:style-name="T949"><text:s text:c="2"/>imprese <text:s/>fornitrici <text:s/>di</text:span><text:s/><text:span text:style-name="T950">servizi <text:s text:c="2"/>in <text:s text:c="3"/>favore <text:s text:c="3"/>dell'amministrazione. <text:s text:c="3"/>L'amministrazione,</text:span><text:s/><text:span text:style-name="T951">contestualmente alla sottoscrizione del contratto <text:s/>di <text:s/>lavoro <text:s/>o, <text:s/>in</text:span><text:s/><text:span text:style-name="T952">mancanza, all'atto <text:s/>di <text:s/>conferimento <text:s/>dell'incarico, <text:s/>consegna <text:s/>e <text:s/>fa</text:span><text:s/><text:span text:style-name="T953">sottoscrivere ai nuo</text:span><text:span text:style-name="T954">vi assunti, <text:s/>con <text:s/>rapporti <text:s/>comunque <text:s/>denominati,</text:span><text:s/><text:span text:style-name="T955">copia del codice di comportamento.</text:span></text:p>
      <text:p text:style-name="P956"><text:span text:style-name="T957"><text:s text:c="2"/></text:span><text:span text:style-name="T958">2. Le amministrazioni danno la piu' ampia diffusione ai <text:s/>codici <text:s/>di</text:span><text:s/><text:span text:style-name="T959">comportamento da ciascuna definiti ai sensi dell'articolo <text:s/>54, <text:s/>comma</text:span><text:s/><text:span text:style-name="T960">5, del citato<text:s/></text:span><text:a xlink:href="https://www.normattiva.it/uri-res/N2Ls?urn:nir:stato:decreto.legislativo:2001;165" office:target-frame-name="_top" xlink:show="replace"><text:span text:style-name="T961">decreto legislativo n. 165 del 2001</text:span></text:a><text:span text:style-name="T962"><text:s/>secondo le medesime</text:span><text:s/><text:span text:style-name="T963">modalita' previste dal comma 1 del presente articolo.</text:span></text:p>
      <text:p text:style-name="P964"><text:span text:style-name="T965"><text:s text:c="2"/></text:span><text:span text:style-name="T966">3. Il decreto del Ministro per la <text:s/>funzione <text:s/>pu</text:span><text:span text:style-name="T967">bblica <text:s/>in <text:s/>data <text:s/>28</text:span><text:s/><text:span text:style-name="T968">novembre 2000 recante "Codice di comportamento dei <text:s/>dipendenti <text:s/>delle</text:span><text:s/><text:span text:style-name="T969">pubbliche amministrazioni",<text:s/></text:span><text:a xlink:href="http://www.gazzettaufficiale.it/gazzetta/serie_generale/caricaDettaglio?dataPubblicazioneGazzetta=2001-04-10&amp;numeroGazzetta=84" office:target-frame-name="_top" xlink:show="replace"><text:span text:style-name="T970">pubblicato nella Gazzetta Ufficiale n. 84</text:span></text:a><text:s/><text:a xlink:href="http://www.gazzettaufficiale.it/gazzetta/serie_generale/caricaDettaglio?dataPubblicazioneGazzetta=2001-04-10&amp;numeroGazzetta=84" office:target-frame-name="_top" xlink:show="replace"><text:span text:style-name="T971">del 10 aprile 2001</text:span></text:a><text:span text:style-name="T972">, e' abrogato.</text:span></text:p>
      <text:p text:style-name="P973"><text:span text:style-name="T974"><text:s text:c="2"/></text:span><text:span text:style-name="T975">Il presente decreto, munito<text:s/></text:span><text:span text:style-name="T976">del sigillo dello Stato, sara' inserito</text:span><text:s/><text:span text:style-name="T977">nella <text:s/>Raccolta <text:s/>ufficiale <text:s/>degli <text:s/>atti <text:s/>normativi <text:s/>della <text:s/>Repubblica</text:span><text:s/><text:span text:style-name="T978">italiana. E' fatto obbligo a chiunque spetti di osservarlo e di farlo</text:span><text:s/><text:span text:style-name="T979">osservare.</text:span></text:p>
      <text:p text:style-name="P980"><text:span text:style-name="T981"><text:s text:c="4"/></text:span><text:span text:style-name="T982">Dato a Roma addi', 16 aprile 2013</text:span></text:p>
      <text:p text:style-name="P98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Courier New" svg:font-family="Courier New" style:font-family-generic="modern" style:font-pitch="fixed" svg:panose-1="2 7 3 9 2 2 5 2 4 4"/>
    <style:font-face style:name="NSimSun" svg:font-family="NSimSun" style:font-family-generic="modern" style:font-pitch="fixed" svg:panose-1="2 1 6 9 3 1 1 1 1 1"/>
    <style:font-face style:name="Garamond,Bold" svg:font-family="Garamond,Bold" style:font-family-generic="system"/>
    <style:font-face style:name="Titillium-Semibold" svg:font-family="Titillium-Semibold" style:font-family-generic="system"/>
    <style:font-face style:name="Titillium-Regular" svg:font-family="Titillium-Regular" style:font-family-generic="system"/>
    <style:font-face style:name="Gotham-Light" svg:font-family="Gotham-Light" style:font-family-generic="system"/>
    <style:font-face style:name="TimesNewRoman" svg:font-family="TimesNewRoman" style:font-family-generic="roman"/>
    <style:font-face style:name="TimesNewRoman,Bold" svg:font-family="TimesNewRoman,Bold" style:font-family-generic="system"/>
    <style:font-face style:name="TimesNewRomanPSMT" svg:font-family="TimesNewRomanPSMT" style:font-family-generic="roman"/>
    <style:font-face style:name="Roboto Mono" svg:font-family="Roboto Mono"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Times New Roman" style:font-name-asian="SimSun"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it" fo:country="IT" style:language-asian="zh" style:country-asian="CN" style:language-complex="hi" style:country-complex="IN" style:text-combine="none" fo:hyphenate="true"/>
    </style:default-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Elenco" style:display-name="Elenco" style:family="paragraph" style:parent-style-name="Textbody">
      <style:text-properties fo:hyphenate="false"/>
    </style:style>
    <style:style style:name="Didascalia" style:display-name="Didascalia"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PreformattedText" style:display-name="Preformatted Text" style:family="paragraph" style:parent-style-name="Standard">
      <style:text-properties style:font-name="Courier New" style:font-name-asian="NSimSun" style:font-name-complex="Courier New" fo:font-size="10pt" style:font-size-asian="10pt" style:font-size-complex="10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Intestazione" style:display-name="Intestazione"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NumberingSymbols" style:display-name="Numbering Symbols" style:family="text"/>
    <style:style style:name="Enfasicorsivo" style:display-name="Enfasi (corsivo)" style:family="text">
      <style:text-properties fo:font-style="italic" style:font-style-asian="italic" style:font-style-complex="italic"/>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text:list-style style:name="WWNum16" style:display-name="WWNum1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2" style:parent-style-name="Intestazione" style:family="paragraph">
      <style:paragraph-properties fo:text-align="end"/>
    </style:style>
  </office:automatic-styles>
  <office:master-styles>
    <style:master-page style:name="MP0" style:page-layout-name="PL0">
      <style:header>
        <text:p text:style-name="P2"><text:page-number text:fixed="false">2</text:page-number></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Angelo Lo Destro</meta:initial-creator>
    <dc:creator>Segretario</dc:creator>
    <meta:creation-date>2026-09-11T10:45:00Z</meta:creation-date>
    <dc:date>2026-09-11T10:45:00Z</dc:date>
    <meta:template xlink:href="Normal" xlink:type="simple"/>
    <meta:editing-cycles>2</meta:editing-cycles>
    <meta:editing-duration>PT60S</meta:editing-duration>
    <meta:document-statistic meta:page-count="16" meta:paragraph-count="112" meta:word-count="8402" meta:character-count="56185" meta:row-count="399" meta:non-whitespace-character-count="47895"/>
  </office:meta>
</office:document-meta>
</file>